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00000031F0000013EB1A6400C.jpg" manifest:media-type="image/jpeg"/>
  <manifest:file-entry manifest:full-path="Pictures/100000010000004500000015ED313C47.png" manifest:media-type="image/png"/>
  <manifest:file-entry manifest:full-path="Pictures/10000001000002480000025768064F2D.png" manifest:media-type="image/pn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a14ed6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2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3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4" style:family="paragraph" style:parent-style-name="Standard">
      <style:text-properties fo:language="es" fo:country="ES"/>
    </style:style>
    <style:style style:name="P15" style:family="paragraph" style:parent-style-name="Heading_20_3">
      <style:text-properties fo:language="es" fo:country="ES" officeooo:rsid="00783344" fo:background-color="transparen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7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8" style:family="paragraph" style:parent-style-name="Standard">
      <style:text-properties fo:language="es" fo:country="ES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4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7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8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9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1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2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3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4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5" style:family="paragraph" style:parent-style-name="Heading_20_2">
      <style:text-properties fo:color="#007bc4" loext:opacity="100%" fo:language="es" fo:country="ES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8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9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6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8" style:family="paragraph" style:parent-style-name="Table_20_Contents">
      <style:paragraph-properties fo:margin-top="0.7cm" fo:margin-bottom="0cm" style:contextual-spacing="false"/>
      <style:text-properties style:font-name="Atkinson Hyperlegible8" fo:language="es" fo:country="ES" officeooo:rsid="007fe622" officeooo:paragraph-rsid="007fe622"/>
    </style:style>
    <style:style style:name="P49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5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1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2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3" style:family="paragraph" style:parent-style-name="Standard">
      <style:text-properties style:font-name="Atkinson Hyperlegible" fo:language="es" fo:country="ES" officeooo:paragraph-rsid="006774a1"/>
    </style:style>
    <style:style style:name="P54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6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/>
    </style:style>
    <style:style style:name="P59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60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3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4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6" style:family="paragraph" style:parent-style-name="Heading_20_2">
      <style:text-properties fo:color="#007bc4" loext:opacity="100%" fo:language="es" fo:country="ES" officeooo:paragraph-rsid="006774a1"/>
    </style:style>
    <style:style style:name="P67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8" style:family="paragraph" style:parent-style-name="Heading_20_3">
      <style:text-properties fo:language="es" fo:country="ES" officeooo:rsid="00798b51" fo:background-color="transparent"/>
    </style:style>
    <style:style style:name="P69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1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2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4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5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6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7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8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9" style:family="paragraph" style:parent-style-name="Heading_20_2">
      <style:text-properties fo:color="#007bc4" loext:opacity="100%" fo:language="es" fo:country="ES" officeooo:paragraph-rsid="0075d371"/>
    </style:style>
    <style:style style:name="P80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4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7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8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9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1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2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3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8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100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1" style:family="paragraph" style:parent-style-name="Heading_20_3">
      <style:text-properties fo:language="es" fo:country="ES" officeooo:paragraph-rsid="0075d371"/>
    </style:style>
    <style:style style:name="P10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9bba08"/>
    </style:style>
    <style:style style:name="T6" style:family="text">
      <style:text-properties officeooo:rsid="0011c559"/>
    </style:style>
    <style:style style:name="T7" style:family="text">
      <style:text-properties officeooo:rsid="00961e4c"/>
    </style:style>
    <style:style style:name="T8" style:family="text">
      <style:text-properties officeooo:rsid="0038a43f"/>
    </style:style>
    <style:style style:name="T9" style:family="text">
      <style:text-properties officeooo:rsid="00396b19"/>
    </style:style>
    <style:style style:name="T10" style:family="text">
      <style:text-properties officeooo:rsid="00399adf"/>
    </style:style>
    <style:style style:name="T11" style:family="text">
      <style:text-properties officeooo:rsid="0026473a"/>
    </style:style>
    <style:style style:name="T12" style:family="text">
      <style:text-properties officeooo:rsid="00a81d83"/>
    </style:style>
    <style:style style:name="T13" style:family="text">
      <style:text-properties officeooo:rsid="00a0c72a"/>
    </style:style>
    <style:style style:name="T14" style:family="text">
      <style:text-properties officeooo:rsid="007f15a1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7f15a1" style:font-weight-asian="bold" style:font-weight-complex="bold"/>
    </style:style>
    <style:style style:name="T17" style:family="text">
      <style:text-properties style:font-name="Atkinson Hyperlegible8" officeooo:rsid="007f15a1"/>
    </style:style>
    <style:style style:name="T18" style:family="text">
      <style:text-properties officeooo:rsid="00839d63"/>
    </style:style>
    <style:style style:name="T19" style:family="text">
      <style:text-properties style:font-name="Atkinson Hyperlegible8" officeooo:rsid="00915955"/>
    </style:style>
    <style:style style:name="T20" style:family="text">
      <style:text-properties fo:font-style="italic" style:font-style-asian="italic" style:font-style-complex="italic"/>
    </style:style>
    <style:style style:name="T21" style:family="text">
      <style:text-properties officeooo:rsid="00915955"/>
    </style:style>
    <style:style style:name="T22" style:family="text">
      <style:text-properties officeooo:rsid="008585ce"/>
    </style:style>
    <style:style style:name="T23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4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5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6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7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28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29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30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31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2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3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4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5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6" style:family="text">
      <style:text-properties fo:font-weight="bold" officeooo:rsid="0026949d" style:font-weight-asian="bold" style:font-weight-complex="bold"/>
    </style:style>
    <style:style style:name="T37" style:family="text">
      <style:text-properties officeooo:rsid="0026949d"/>
    </style:style>
    <style:style style:name="T38" style:family="text">
      <style:text-properties officeooo:rsid="00659759"/>
    </style:style>
    <style:style style:name="T39" style:family="text">
      <style:text-properties officeooo:rsid="007fe622"/>
    </style:style>
    <style:style style:name="T40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41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2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3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4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5" style:family="text">
      <style:text-properties officeooo:rsid="00a14ed6"/>
    </style:style>
    <style:style style:name="T46" style:family="text">
      <style:text-properties fo:font-weight="bold" officeooo:rsid="007aba71" fo:background-color="transparent" loext:char-shading-value="0" style:font-weight-asian="bold" style:font-weight-complex="bold"/>
    </style:style>
    <style:style style:name="T47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8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0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1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2" style:family="text">
      <style:text-properties style:font-name="Atkinson Hyperlegible8" officeooo:rsid="008585ce"/>
    </style:style>
    <style:style style:name="T53" style:family="text">
      <style:text-properties style:text-line-through-style="none" style:text-line-through-type="none" style:font-name="Atkinson Hyperlegible8" officeooo:rsid="008585ce"/>
    </style:style>
    <style:style style:name="T54" style:family="text">
      <style:text-properties style:text-line-through-style="none" style:text-line-through-type="none" style:font-name="Atkinson Hyperlegible8" officeooo:rsid="007fe622"/>
    </style:style>
    <style:style style:name="T55" style:family="text">
      <style:text-properties style:text-line-through-style="none" style:text-line-through-type="none"/>
    </style:style>
    <style:style style:name="T56" style:family="text">
      <style:text-properties officeooo:rsid="0087efcb"/>
    </style:style>
    <style:style style:name="T57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8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59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60" style:family="text">
      <style:text-properties officeooo:rsid="0081d910"/>
    </style:style>
    <style:style style:name="T61" style:family="text">
      <style:text-properties officeooo:rsid="008d6d59"/>
    </style:style>
    <style:style style:name="T62" style:family="text">
      <style:text-properties officeooo:rsid="007d863e" fo:background-color="transparent" loext:char-shading-value="0"/>
    </style:style>
    <style:style style:name="T63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4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5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6" style:family="text">
      <style:text-properties officeooo:rsid="0086c3a1"/>
    </style:style>
    <style:style style:name="T67" style:family="text">
      <style:text-properties officeooo:rsid="0092a47f"/>
    </style:style>
    <style:style style:name="T68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69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70" style:family="text">
      <style:text-properties fo:color="#002b4a" loext:opacity="100%" style:font-name="Atkinson Hyperlegible7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71" style:family="text">
      <style:text-properties officeooo:rsid="008302bc"/>
    </style:style>
    <style:style style:name="T72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3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4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5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6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7" style:family="text">
      <style:text-properties style:font-name="Atkinson Hyperlegible" fo:font-size="8pt" fo:language="es" fo:country="ES" officeooo:rsid="00096b32" style:font-size-asian="8pt" style:font-size-complex="8pt"/>
    </style:style>
    <style:style style:name="T78" style:family="text">
      <style:text-properties style:font-name="Atkinson Hyperlegible" fo:font-size="8pt" fo:language="es" fo:country="ES" officeooo:rsid="0053847d" style:font-size-asian="8pt" style:font-size-complex="8pt"/>
    </style:style>
    <style:style style:name="T79" style:family="text">
      <style:text-properties style:font-name="Atkinson Hyperlegible" fo:font-size="8pt" fo:language="es" fo:country="ES" officeooo:rsid="008302bc" style:font-size-asian="8pt" style:font-size-complex="8pt"/>
    </style:style>
    <style:style style:name="T80" style:family="text">
      <style:text-properties style:font-name="Atkinson Hyperlegible" fo:font-size="8pt" fo:language="es" fo:country="ES" officeooo:rsid="00a81d83" style:font-size-asian="8pt" style:font-size-complex="8pt"/>
    </style:style>
    <style:style style:name="T81" style:family="text">
      <style:text-properties style:font-name="Atkinson Hyperlegible" fo:font-size="8pt" fo:language="es" fo:country="ES" officeooo:rsid="00a33e60" style:font-size-asian="8pt" style:font-size-complex="8pt"/>
    </style:style>
    <style:style style:name="T82" style:family="text">
      <style:text-properties style:font-name="Atkinson Hyperlegible" fo:font-size="8pt" fo:language="es" fo:country="ES" officeooo:rsid="0092d188" style:font-size-asian="8pt" style:font-size-complex="8pt"/>
    </style:style>
    <style:style style:name="T83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4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5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6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7" style:family="text">
      <style:text-properties style:font-name="Atkinson Hyperlegible" fo:font-size="8pt" fo:language="es" fo:country="ES" style:font-size-asian="8pt" style:font-size-complex="8pt"/>
    </style:style>
    <style:style style:name="T88" style:family="text">
      <style:text-properties style:font-name="Atkinson Hyperlegible" fo:font-size="8pt" fo:language="es" fo:country="ES" officeooo:rsid="0084ff93" style:font-size-asian="8pt" style:font-size-complex="8pt"/>
    </style:style>
    <style:style style:name="T89" style:family="text">
      <style:text-properties style:font-name="Atkinson Hyperlegible" fo:font-size="8pt" fo:language="es" fo:country="ES" officeooo:rsid="00aadda2" style:font-size-asian="8pt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4.8cm" svg:width="17cm" svg:height="6.78cm" draw:z-index="41">
        <draw:image xlink:href="Pictures/100000000000031F0000013EB1A6400C.jpg" xlink:type="simple" xlink:show="embed" xlink:actuate="onLoad" draw:mime-type="image/jpeg"/>
      </draw:frame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/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text:span text:style-name="T5">Matemáticas</text:span></text:p>
            </table:table-cell>
            <table:table-cell table:style-name="Táboa3.B2" office:value-type="string">
              <text:p text:style-name="P4"><text:span text:style-name="T6">Curso</text:span>: <text:span text:style-name="T5">5º</text:span>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7">EL</text:span> <text:span text:style-name="T8">PRO</text:span><text:span text:style-name="T7">Y</text:span><text:span text:style-name="T8">ECTO </text:span><text:span text:style-name="T9">(Marca </text:span><text:span text:style-name="T7">l</text:span><text:span text:style-name="T9">as que </text:span><text:span text:style-name="T10">vas</text:span><text:span text:style-name="T9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1">Fase 1: </text:span><text:span text:style-name="T12">El tiempo en dato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1">Fase 2: </text:span><text:span text:style-name="T12">Quiero ser analista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1">Fase 3: </text:span><text:span text:style-name="T13">L</text:span><text:span text:style-name="T12">luvia de dato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1"><text:span text:style-name="T11">Fase 4: </text:span><text:span text:style-name="T12">Buenos dato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1"><draw:frame draw:style-name="fr1" draw:name="Copia de Imagen1 Copy 1 1" text:anchor-type="paragraph" svg:y="3cm" svg:width="4.001cm" style:rel-width="scale" svg:height="1.27cm" style:rel-height="scale" draw:z-index="42"><draw:image xlink:href="Pictures/100000010000078000000247109E2894.png" xlink:type="simple" xlink:show="embed" xlink:actuate="onLoad" draw:mime-type="image/png"/></draw:frame><text:span text:style-name="T11">Fase 5: </text:span><text:span text:style-name="T12">Buenos tiempos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2" text:outline-level="2"/>
      <text:h text:style-name="P13" text:outline-level="2">FASE 1: <text:span text:style-name="T12">El tiempo en datos</text:span></text:h>
      <text:p text:style-name="P14"><text:span text:style-name="T14">En e</text:span>sta <text:span text:style-name="T15">prime</text:span><text:span text:style-name="T16">r</text:span><text:span text:style-name="T15">a</text:span> <text:span text:style-name="T15">fase</text:span>, presentamos <text:span text:style-name="T14">el</text:span> reto d<text:span text:style-name="T14">e la</text:span> situación de aprendiza<text:span text:style-name="T14">j</text:span>e. A<text:span text:style-name="T14">h</text:span>ora, <text:span text:style-name="T14">en tu</text:span> diario debes pensar <text:span text:style-name="T17">y</text:span> escribir sobre “qué” <text:span text:style-name="T18">y</text:span> “cómo” <text:span text:style-name="T19">has aprendido</text:span> <text:span text:style-name="T14">en </text:span>este bloque.</text:p>
      <text:p text:style-name="P14">No t<text:span text:style-name="T18">engas</text:span> pr<text:span text:style-name="T14">i</text:span>sa, <text:span text:style-name="T17">no lo hagas</text:span> <text:span text:style-name="T14">sin pensar</text:span>, <text:span text:style-name="T17">hazlo</text:span> con <text:span text:style-name="T20">sentidiño</text:span>. <text:span text:style-name="T17">Recuerda</text:span>, reflexiona <text:span text:style-name="T17">y</text:span> escribe con sinceridad, para co<text:span text:style-name="T14">no</text:span>cer <text:span text:style-name="T14">t</text:span>us puntos f<text:span text:style-name="T14">ue</text:span>rtes <text:span text:style-name="T17">y</text:span> débiles <text:span text:style-name="T17">y</text:span> así, me<text:span text:style-name="T14">j</text:span>orar <text:span text:style-name="T14">tu</text:span> aprendiza<text:span text:style-name="T14">je</text:span>. </text:p>
      <text:h text:style-name="P15" text:outline-level="3">Aprendo</text:h>
      <text:p text:style-name="P16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</table:table>
      <text:p text:style-name="P18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0"><text:span text:style-name="T14">El</text:span> reto <text:span text:style-name="T14">me ha llamado</text:span> <text:span text:style-name="T14">l</text:span>a atención.</text:p>
          </table:table-cell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1"><text:span text:style-name="T14">El</text:span> reto no me parece interesante.</text:p>
          </table:table-cell>
        </table:table-row>
      </table:table>
      <text:p text:style-name="P18"/>
      <text:p text:style-name="P22">Lo que más me <text:span text:style-name="T21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</table:table>
      <text:p text:style-name="P24">Lo que menos me <text:span text:style-name="T21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</table:table>
      <text:h text:style-name="P15" text:outline-level="3">Reflexiono</text:h>
      <text:p text:style-name="P25"><text:span text:style-name="T14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</table:table>
      <text:p text:style-name="P25">Prefería que me <text:span text:style-name="T22">hubiese tocado</text:span> <text:span text:style-name="T14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7"/>
          </table:table-cell>
        </table:table-row>
        <text:soft-page-break/>
        <table:table-row table:style-name="Table52.2">
          <table:table-cell table:style-name="Table52.A2" office:value-type="string">
            <text:p text:style-name="P17"/>
          </table:table-cell>
        </table:table-row>
        <table:table-row table:style-name="Table52.2">
          <table:table-cell table:style-name="Table52.A2" office:value-type="string">
            <text:p text:style-name="P17"/>
          </table:table-cell>
        </table:table-row>
      </table:table>
      <text:p text:style-name="P26"><text:span text:style-name="T14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</table:table>
      <text:h text:style-name="P27" text:outline-level="3">Valoro</text:h>
      <text:p text:style-name="P28"><text:span text:style-name="T23">Valor</text:span><text:span text:style-name="T24">o </text:span><text:span text:style-name="T25">l</text:span><text:span text:style-name="T24">o que me </text:span><text:span text:style-name="T26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9"><draw:frame draw:style-name="fr2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30">1</text:p>
          </table:table-cell>
          <table:table-cell table:style-name="Table26.B1" office:value-type="string">
            <text:p text:style-name="P30">2</text:p>
          </table:table-cell>
          <table:table-cell table:style-name="Table26.B1" office:value-type="string">
            <text:p text:style-name="P30">3</text:p>
          </table:table-cell>
          <table:table-cell table:style-name="Table26.B1" office:value-type="string">
            <text:p text:style-name="P30">4</text:p>
          </table:table-cell>
          <table:table-cell table:style-name="Table26.F1" office:value-type="string">
            <text:p text:style-name="P30">5</text:p>
          </table:table-cell>
        </table:table-row>
      </table:table>
      <text:p text:style-name="P31"><text:span text:style-name="T23">Valor</text:span><text:span text:style-name="T24">o </text:span><text:span text:style-name="T25">l</text:span><text:span text:style-name="T24">o </text:span><text:span text:style-name="T30">que </text:span><text:span text:style-name="T31">he aprendido</text:span><text:span text:style-name="T30"> </text:span><text:span text:style-name="T32">en </text:span><text:span text:style-name="T33">esta fase</text:span><text:span text:style-name="T27"> de 1 (</text:span><text:span text:style-name="T29">muy poco</text:span><text:span text:style-name="T27">) a 5 (</text:span><text:span text:style-name="T29">mucho</text:span><text:span text:style-name="T27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9"><draw:frame draw:style-name="fr2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30">1</text:p>
          </table:table-cell>
          <table:table-cell table:style-name="Table27.B1" office:value-type="string">
            <text:p text:style-name="P30">2</text:p>
          </table:table-cell>
          <table:table-cell table:style-name="Table27.B1" office:value-type="string">
            <text:p text:style-name="P30">3</text:p>
          </table:table-cell>
          <table:table-cell table:style-name="Table27.B1" office:value-type="string">
            <text:p text:style-name="P30">4</text:p>
          </table:table-cell>
          <table:table-cell table:style-name="Table27.F1" office:value-type="string">
            <text:p text:style-name="P30">5</text:p>
          </table:table-cell>
        </table:table-row>
      </table:table>
      <text:h text:style-name="P32" text:outline-level="3">Diario común </text:h>
      <text:p text:style-name="P33"><text:span text:style-name="T29">En esta</text:span><text:span text:style-name="T34"> fase, </text:span><text:span text:style-name="T29">l</text:span><text:span text:style-name="T34">as </text:span><text:span text:style-name="T24">conclusi</text:span><text:span text:style-name="T25">one</text:span><text:span text:style-name="T24">s</text:span><text:span text:style-name="T34"> </text:span><text:span text:style-name="T29">a las</text:span><text:span text:style-name="T34"> que </text:span><text:span text:style-name="T35">hemos llegado</text:span><text:span text:style-name="T34"> </text:span><text:span text:style-name="T29">en el</text:span><text:span text:style-name="T34"> </text:span><text:span text:style-name="T24">grupo</text:span><text:span text:style-name="T34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4"/>
          </table:table-cell>
        </table:table-row>
        <table:table-row table:style-name="Tabla8.2">
          <table:table-cell table:style-name="Tabla8.A1" office:value-type="string">
            <text:p text:style-name="P34"/>
          </table:table-cell>
        </table:table-row>
        <table:table-row table:style-name="Tabla8.3">
          <table:table-cell table:style-name="Tabla8.A1" office:value-type="string">
            <text:p text:style-name="P34"/>
          </table:table-cell>
        </table:table-row>
        <table:table-row table:style-name="Tabla8.4">
          <table:table-cell table:style-name="Tabla8.A1" office:value-type="string">
            <text:p text:style-name="P34"/>
          </table:table-cell>
        </table:table-row>
        <table:table-row table:style-name="Tabla8.5">
          <table:table-cell table:style-name="Tabla8.A1" office:value-type="string">
            <text:p text:style-name="P34"/>
          </table:table-cell>
        </table:table-row>
      </table:table>
      <text:h text:style-name="P35" text:outline-level="2">FASE 2: <text:span text:style-name="T12">Quiero ser analista</text:span></text:h>
      <text:p text:style-name="P36"><text:span text:style-name="T14">Ya hemos acabado la </text:span><text:span text:style-name="T36">segunda fase</text:span><text:span text:style-name="T37">. Ahora te toca reflexionar en el diario cómo la has afrontado y reflejar la manera en la que has aprendido.</text:span></text:p>
      <text:p text:style-name="P37">Recuerda, no hay prisa, hazlo con calma y piensa antes de escribir. Es la mejor manera de conocer cómo aprendes y progresar.</text:p>
      <text:h text:style-name="P38" text:outline-level="3"><text:soft-page-break/>Aprendo</text:h>
      <text:p text:style-name="P39"><text:span text:style-name="T38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</table:table>
      <text:p text:style-name="P40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2">Ya sabía qué es ............</text:p>
          </table:table-cell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3">No sabía qué ...........</text:p>
          </table:table-cell>
        </table:table-row>
        <table:table-row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4">Ya sabía qué es ............</text:p>
          </table:table-cell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5">No sabía qué ...........</text:p>
          </table:table-cell>
        </table:table-row>
      </table:table>
      <text:h text:style-name="P38" text:outline-level="3">Reflexiono</text:h>
      <text:p text:style-name="P46">Las tareas que he hecho en esta fase <text:span text:style-name="T21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</table:table>
      <text:p text:style-name="P47">P<text:span text:style-name="T39">i</text:span>enso que ..................... <text:span text:style-name="T39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</table:table>
      <text:p text:style-name="P48"><text:span text:style-name="T40">Mis aportaciones han sido</text:span><text:span text:style-name="T41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3">Valor</text:span><text:span text:style-name="T24">o </text:span><text:span text:style-name="T42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9"><draw:frame draw:style-name="fr2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30">1</text:p>
          </table:table-cell>
          <table:table-cell table:style-name="Table43.B1" office:value-type="string">
            <text:p text:style-name="P30">2</text:p>
          </table:table-cell>
          <table:table-cell table:style-name="Table43.B1" office:value-type="string">
            <text:p text:style-name="P30">3</text:p>
          </table:table-cell>
          <table:table-cell table:style-name="Table43.B1" office:value-type="string">
            <text:p text:style-name="P30">4</text:p>
          </table:table-cell>
          <table:table-cell table:style-name="Table43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42">l</text:span><text:span text:style-name="T24">o </text:span><text:span text:style-name="T30">que </text:span><text:span text:style-name="T31">he aprendido</text:span><text:span text:style-name="T30"> </text:span><text:span text:style-name="T43">en </text:span><text:span text:style-name="T33">esta fase</text:span><text:span text:style-name="T27"> de 1 (</text:span><text:span text:style-name="T44">muy poco</text:span><text:span text:style-name="T27">) a 5 (</text:span><text:span text:style-name="T44">mucho</text:span><text:span text:style-name="T27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9"><draw:frame draw:style-name="fr2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30">1</text:p>
          </table:table-cell>
          <table:table-cell table:style-name="Table44.B1" office:value-type="string">
            <text:p text:style-name="P30">2</text:p>
          </table:table-cell>
          <table:table-cell table:style-name="Table44.B1" office:value-type="string">
            <text:p text:style-name="P30">3</text:p>
          </table:table-cell>
          <table:table-cell table:style-name="Table44.B1" office:value-type="string">
            <text:p text:style-name="P30">4</text:p>
          </table:table-cell>
          <table:table-cell table:style-name="Table44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44">En e</text:span><text:span text:style-name="T34">sta fase, </text:span><text:span text:style-name="T44">l</text:span><text:span text:style-name="T34">as </text:span><text:span text:style-name="T24">conclusi</text:span><text:span text:style-name="T42">one</text:span><text:span text:style-name="T24">s</text:span><text:span text:style-name="T34"> </text:span><text:span text:style-name="T44">a la</text:span><text:span text:style-name="T34">s que </text:span><text:span text:style-name="T35">hemos llegado</text:span><text:span text:style-name="T34"> </text:span><text:span text:style-name="T44">en el</text:span><text:span text:style-name="T34"> </text:span><text:span text:style-name="T24">grupo</text:span><text:span text:style-name="T34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</table:table>
      <text:p text:style-name="P53"/>
      <text:h text:style-name="P54" text:outline-level="2">FASE 3: <text:span text:style-name="T45">L</text:span><text:span text:style-name="T12">luvia de datos</text:span></text:h>
      <text:p text:style-name="P36"><text:span text:style-name="T39">Ya acabamos la </text:span><text:span text:style-name="T46">tercera</text:span><text:span text:style-name="T36"> fase</text:span><text:span text:style-name="T37">. Ahora te toca reflexionar en el diario cómo la has afrontado y reflejar la manera en la que has aprendido.</text:span></text:p>
      <text:p text:style-name="P55">Recuerda, no hay prisa, hazlo con calma y piensa antes de escribir. Es la mejor manera de conocer cómo aprendes y progresar.</text:p>
      <text:h text:style-name="P38" text:outline-level="3">Aprendo</text:h>
      <text:p text:style-name="P56"><text:span text:style-name="T47">C</text:span><text:span text:style-name="T48">osas n</text:span><text:span text:style-name="T49">ue</text:span><text:span text:style-name="T48">vas que </text:span><text:span text:style-name="T50">he aprendido</text:span><text:span text:style-name="T48"> </text:span><text:span text:style-name="T49">en </text:span><text:span text:style-name="T51">esta fase</text:span><text:span text:style-name="T48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</table:table>
      <text:p text:style-name="P18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7">Si</text:p>
          </table:table-cell>
          <table:table-cell table:style-name="Table53.B1" office:value-type="string">
            <text:p text:style-name="P57"/>
          </table:table-cell>
          <table:table-cell table:style-name="Table53.C1" office:value-type="string">
            <text:p text:style-name="P57">No</text:p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2">He leído</text:span><text:span text:style-name="T39"> l</text:span>a información sobre <text:span text:style-name="T39">el</text:span> tema d<text:span text:style-name="T39">e</text:span> m<text:span text:style-name="T39">i</text:span> grupo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9"><text:span text:style-name="T53">He leído</text:span><text:span text:style-name="T54"> la</text:span><text:span text:style-name="T55"> </text:span>información sobre otros temas <text:span text:style-name="T56">relacionados</text:span>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2">He buscado</text:span> más información en libros, Internet, etc.</text:p>
          </table:table-cell>
          <table:table-cell table:style-name="Table53.C2" office:value-type="string">
            <text:p text:style-name="P58"/>
          </table:table-cell>
        </table:table-row>
      </table:table>
      <text:p text:style-name="P60">Lo que más <text:span text:style-name="T21">ha llamado</text:span> mi atención sobre ................... <text:span text:style-name="T21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</table:table>
      <text:p text:style-name="P60">Las cosas que <text:span text:style-name="T22">he aprendido</text:span> y me <text:span text:style-name="T21">han servido</text:span> para <text:span text:style-name="T56">el reto</text:span> <text:span text:style-name="T21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</table:table>
      <text:h text:style-name="P38" text:outline-level="3">Reflexiono</text:h>
      <text:p text:style-name="P61">Las tareas que <text:span text:style-name="T52">he hecho</text:span> en esta fase <text:span text:style-name="T21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</table:table>
      <text:p text:style-name="P62"><text:span text:style-name="T39">Las </text:span>actividades co<text:span text:style-name="T39">n l</text:span>as que más <text:span text:style-name="T22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</table:table>
      <text:p text:style-name="P63"><text:span text:style-name="T57">Mi </text:span><text:span text:style-name="T58">opinión sobre .................... es</text:span><text:span text:style-name="T59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3">Valor</text:span><text:span text:style-name="T24">o </text:span><text:span text:style-name="T42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9"><draw:frame draw:style-name="fr2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30">1</text:p>
          </table:table-cell>
          <table:table-cell table:style-name="Table33.B1" office:value-type="string">
            <text:p text:style-name="P30">2</text:p>
          </table:table-cell>
          <table:table-cell table:style-name="Table33.B1" office:value-type="string">
            <text:p text:style-name="P30">3</text:p>
          </table:table-cell>
          <table:table-cell table:style-name="Table33.B1" office:value-type="string">
            <text:p text:style-name="P30">4</text:p>
          </table:table-cell>
          <table:table-cell table:style-name="Table33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42">l</text:span><text:span text:style-name="T24">o </text:span><text:span text:style-name="T30">que </text:span><text:span text:style-name="T31">he aprendido</text:span><text:span text:style-name="T30"> </text:span><text:span text:style-name="T43">en</text:span><text:span text:style-name="T42"> </text:span><text:span text:style-name="T33">esta fase</text:span><text:span text:style-name="T27"> de 1 (</text:span><text:span text:style-name="T44">muy poco</text:span><text:span text:style-name="T27">) a 5 (</text:span><text:span text:style-name="T44">mucho</text:span><text:span text:style-name="T27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9"><draw:frame draw:style-name="fr2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30">1</text:p>
          </table:table-cell>
          <table:table-cell table:style-name="Table36.B1" office:value-type="string">
            <text:p text:style-name="P30">2</text:p>
          </table:table-cell>
          <table:table-cell table:style-name="Table36.B1" office:value-type="string">
            <text:p text:style-name="P30">3</text:p>
          </table:table-cell>
          <table:table-cell table:style-name="Table36.B1" office:value-type="string">
            <text:p text:style-name="P30">4</text:p>
          </table:table-cell>
          <table:table-cell table:style-name="Table36.F1" office:value-type="string">
            <text:p text:style-name="P30">5</text:p>
          </table:table-cell>
        </table:table-row>
      </table:table>
      <text:h text:style-name="P64" text:outline-level="3">Diario común</text:h>
      <text:p text:style-name="P65"><text:span text:style-name="T44">En esta</text:span><text:span text:style-name="T34"> fase, </text:span><text:span text:style-name="T44">l</text:span><text:span text:style-name="T34">as </text:span><text:span text:style-name="T24">conclusi</text:span><text:span text:style-name="T42">one</text:span><text:span text:style-name="T24">s</text:span><text:span text:style-name="T34"> </text:span><text:span text:style-name="T44">a la</text:span><text:span text:style-name="T34">s que </text:span><text:span text:style-name="T35">hemos llegado</text:span><text:span text:style-name="T34"> </text:span><text:span text:style-name="T44">en el</text:span><text:span text:style-name="T34"> </text:span><text:span text:style-name="T24">grupo</text:span><text:span text:style-name="T34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</table:table>
      <text:h text:style-name="P66" text:outline-level="2">FASE 4: <text:span text:style-name="T12">Buenos datos</text:span></text:h>
      <text:p text:style-name="P67">Desp<text:span text:style-name="T39">ués</text:span> de <text:span text:style-name="T39">mucho</text:span> traba<text:span text:style-name="T39">j</text:span>o, <text:span text:style-name="T39">el </text:span>grupo <text:span text:style-name="T21">ha conseguido</text:span> <text:span text:style-name="T39">el</text:span> reto final. <text:span text:style-name="T21">Han sido</text:span> días de compartir <text:span text:style-name="T39">conocimientos</text:span>, superar dificultades <text:span text:style-name="T39">y</text:span> po<text:span text:style-name="T39">n</text:span>er en común <text:span text:style-name="T39">herramientas</text:span> <text:span text:style-name="T39">y</text:span> habilidades que <text:span text:style-name="T21">han contribuido a la</text:span> resolución d<text:span text:style-name="T39">el</text:span> reto final. Además d<text:span text:style-name="T60">e l</text:span>a satisfacción po<text:span text:style-name="T60">r el</text:span> traba<text:span text:style-name="T60">j</text:span>o b<text:span text:style-name="T60">i</text:span>en <text:span text:style-name="T60">hecho</text:span>, <text:span text:style-name="T60">l</text:span>o que <text:span text:style-name="T60">hemos aprendido en este</text:span> reto <text:span text:style-name="T60">nos </text:span>servirá, <text:span text:style-name="T60">en un</text:span> futuro, para resolver situaci<text:span text:style-name="T60">one</text:span>s similares. </text:p>
      <text:h text:style-name="P68" text:outline-level="3">Aprendo</text:h>
      <text:p text:style-name="P69"><text:span text:style-name="T60">Lo más</text:span> importante que <text:span text:style-name="T22">he aprendido</text:span> <text:span text:style-name="T60">a lo largo de este </text:span>reto <text:span text:style-name="T22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</table:table>
      <text:p text:style-name="P70">Co<text:span text:style-name="T60">s</text:span>as importantes que <text:span text:style-name="T22">he descubierto</text:span> (n<text:span text:style-name="T60">ue</text:span>vos aplicativos, sitios de Internet, <text:span text:style-name="T61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</table:table>
      <text:p text:style-name="P70"><text:soft-page-break/><text:span text:style-name="T22">Todo lo aprendido</text:span> tam<text:span text:style-name="T60">bi</text:span>én me p<text:span text:style-name="T60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</table:table>
      <text:h text:style-name="P71" text:outline-level="3">Reflexiono</text:h>
      <text:p text:style-name="P72"><text:span text:style-name="T60">La</text:span>s ma<text:span text:style-name="T60">y</text:span>ores dificultades que <text:span text:style-name="T21">he tenido</text:span> para superar <text:span text:style-name="T60">el</text:span> reto <text:span text:style-name="T21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</table:table>
      <text:p text:style-name="P73"><text:span text:style-name="T62">Aspectos</text:span> que <text:span text:style-name="T21">han sido</text:span> importantes para superar <text:span text:style-name="T60">el</text:span> reto (<text:span text:style-name="T60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</table:table>
      <text:p text:style-name="P75">Considero que <text:span text:style-name="T60">l</text:span>o más importante que <text:span text:style-name="T22">he aportado</text:span> a<text:span text:style-name="T60">l</text:span> grupo <text:span text:style-name="T22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</table:table>
      <text:h text:style-name="P76" text:outline-level="3">Valoro</text:h>
      <text:p text:style-name="P50"><text:span text:style-name="T23">Valor</text:span><text:span text:style-name="T24">o </text:span><text:span text:style-name="T63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9"><draw:frame draw:style-name="fr2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30">1</text:p>
          </table:table-cell>
          <table:table-cell table:style-name="Table9.B1" office:value-type="string">
            <text:p text:style-name="P30">2</text:p>
          </table:table-cell>
          <table:table-cell table:style-name="Table9.B1" office:value-type="string">
            <text:p text:style-name="P30">3</text:p>
          </table:table-cell>
          <table:table-cell table:style-name="Table9.B1" office:value-type="string">
            <text:p text:style-name="P30">4</text:p>
          </table:table-cell>
          <table:table-cell table:style-name="Table9.F1" office:value-type="string">
            <text:p text:style-name="P30">5</text:p>
          </table:table-cell>
        </table:table-row>
      </table:table>
      <text:p text:style-name="P77"/>
      <text:p text:style-name="P51"><text:soft-page-break/><text:span text:style-name="T23">Valor</text:span><text:span text:style-name="T24">o </text:span><text:span text:style-name="T63">l</text:span><text:span text:style-name="T24">o </text:span><text:span text:style-name="T30">que </text:span><text:span text:style-name="T31">he aprendido</text:span><text:span text:style-name="T30"> </text:span><text:span text:style-name="T64">en </text:span><text:span text:style-name="T33">esta fase</text:span><text:span text:style-name="T27"> de 1 (</text:span><text:span text:style-name="T65">muy poco</text:span><text:span text:style-name="T27">) a 5 (</text:span><text:span text:style-name="T65">mucho</text:span><text:span text:style-name="T27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9"><draw:frame draw:style-name="fr2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30">1</text:p>
          </table:table-cell>
          <table:table-cell table:style-name="Table13.B1" office:value-type="string">
            <text:p text:style-name="P30">2</text:p>
          </table:table-cell>
          <table:table-cell table:style-name="Table13.B1" office:value-type="string">
            <text:p text:style-name="P30">3</text:p>
          </table:table-cell>
          <table:table-cell table:style-name="Table13.B1" office:value-type="string">
            <text:p text:style-name="P30">4</text:p>
          </table:table-cell>
          <table:table-cell table:style-name="Table13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65">En esta</text:span><text:span text:style-name="T34"> fase, </text:span><text:span text:style-name="T65">l</text:span><text:span text:style-name="T34">as </text:span><text:span text:style-name="T24">conclusi</text:span><text:span text:style-name="T63">one</text:span><text:span text:style-name="T24">s</text:span><text:span text:style-name="T34"> </text:span><text:span text:style-name="T65">a las</text:span><text:span text:style-name="T34"> que</text:span><text:span text:style-name="T65"> </text:span><text:span text:style-name="T35">hemos llegado</text:span><text:span text:style-name="T65"> en el</text:span><text:span text:style-name="T34"> </text:span><text:span text:style-name="T24">grupo</text:span><text:span text:style-name="T34"> son:</text:span></text:p>
      <text:p text:style-name="P78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</table:table>
      <text:h text:style-name="P79" text:outline-level="2">FASE 5: <text:span text:style-name="T12">Buenos tiempos</text:span></text:h>
      <text:p text:style-name="P80">Echa la vista atrás y piensa cómo <text:span text:style-name="T21">ha sido</text:span> esta aventura desde el comienzo y los resultados de la misma. En el futuro, gracias a esta reflexión, podrás adaptarte mejor a otras situaciones de aprendizaje diferentes.</text:p>
      <text:h text:style-name="P68" text:outline-level="3">Aprendo</text:h>
      <text:p text:style-name="P81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</table:table>
      <text:p text:style-name="P82">P<text:span text:style-name="T60">i</text:span>enso que necesito me<text:span text:style-name="T60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</table:table>
      <text:p text:style-name="P83"><text:soft-page-break/></text:p>
      <text:p text:style-name="P83"><text:span text:style-name="T60">Lo más</text:span> destacado de participar <text:span text:style-name="T60">en este</text:span> pro<text:span text:style-name="T60">y</text:span>ecto <text:span text:style-name="T60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</table:table>
      <text:h text:style-name="P84" text:outline-level="3">Reflexiono</text:h>
      <text:p text:style-name="P85">Aportaci<text:span text:style-name="T60">one</text:span>s que <text:span text:style-name="T66">he hecho</text:span> <text:span text:style-name="T60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</table:table>
      <text:p text:style-name="P86">D<text:span text:style-name="T60">e l</text:span>as aportaci<text:span text:style-name="T60">one</text:span>s d<text:span text:style-name="T60">e</text:span><text:span text:style-name="T67">l resto del grupo</text:span> <text:span text:style-name="T60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</table:table>
      <text:p text:style-name="P86">P<text:span text:style-name="T60">i</text:span>enso que respetar <text:span text:style-name="T60">l</text:span>as opini<text:span text:style-name="T60">one</text:span>s d<text:span text:style-name="T60">e</text:span><text:span text:style-name="T67">l resto de las personas</text:span> <text:span text:style-name="T60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</table:table>
      <text:p text:style-name="P86"><text:span text:style-name="T60">La</text:span> p<text:span text:style-name="T60">ue</text:span>sta en práctica d<text:span text:style-name="T60">el</text:span> reto p<text:span text:style-name="T60">ue</text:span>de influir <text:span text:style-name="T60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</table:table>
      <text:h text:style-name="P76" text:outline-level="3">Valoro</text:h>
      <text:p text:style-name="P87"><text:span text:style-name="T23">Valor</text:span><text:span text:style-name="T24">o </text:span><text:span text:style-name="T63">lo</text:span><text:span text:style-name="T24"> que me </text:span><text:span text:style-name="T68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9"><draw:frame draw:style-name="fr2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30">1</text:p>
          </table:table-cell>
          <table:table-cell table:style-name="Table2.B1" office:value-type="string">
            <text:p text:style-name="P30">2</text:p>
          </table:table-cell>
          <table:table-cell table:style-name="Table2.B1" office:value-type="string">
            <text:p text:style-name="P30">3</text:p>
          </table:table-cell>
          <table:table-cell table:style-name="Table2.B1" office:value-type="string">
            <text:p text:style-name="P30">4</text:p>
          </table:table-cell>
          <table:table-cell table:style-name="Table2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63">l</text:span><text:span text:style-name="T24">o </text:span><text:span text:style-name="T30">que </text:span><text:span text:style-name="T68">he aprendido</text:span><text:span text:style-name="T30"> </text:span><text:span text:style-name="T64">e</text:span><text:span text:style-name="T33">n esta fase</text:span><text:span text:style-name="T27"> de 1 (</text:span><text:span text:style-name="T69">muy poco</text:span><text:span text:style-name="T27">) a 5 (</text:span><text:span text:style-name="T69">mucho</text:span><text:span text:style-name="T27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9"><draw:frame draw:style-name="fr2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30">1</text:p>
          </table:table-cell>
          <table:table-cell table:style-name="Table32.B1" office:value-type="string">
            <text:p text:style-name="P30">2</text:p>
          </table:table-cell>
          <table:table-cell table:style-name="Table32.B1" office:value-type="string">
            <text:p text:style-name="P30">3</text:p>
          </table:table-cell>
          <table:table-cell table:style-name="Table32.B1" office:value-type="string">
            <text:p text:style-name="P30">4</text:p>
          </table:table-cell>
          <table:table-cell table:style-name="Table32.F1" office:value-type="string">
            <text:p text:style-name="P30">5</text:p>
          </table:table-cell>
        </table:table-row>
      </table:table>
      <text:h text:style-name="P88" text:outline-level="3"><text:span text:style-name="T70">Mis</text:span> sensaci<text:span text:style-name="T71">one</text:span>s</text:h>
      <text:p text:style-name="P89"><text:span text:style-name="T71">En </text:span>este pro<text:span text:style-name="T71">y</text:span>ecto <text:span text:style-name="T71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90"><draw:frame draw:style-name="fr2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90"><draw:frame draw:style-name="fr2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1">Con motivación</text:p>
          </table:table-cell>
          <table:table-cell table:style-name="Table37.A2" office:value-type="string">
            <text:p text:style-name="P91">Con curiosidad</text:p>
          </table:table-cell>
          <table:table-cell table:style-name="Table37.A2" office:value-type="string">
            <text:p text:style-name="P91">Con confianza</text:p>
          </table:table-cell>
          <table:table-cell table:style-name="Table37.A2" office:value-type="string">
            <text:p text:style-name="P91">Con inseguridad</text:p>
          </table:table-cell>
          <table:table-cell table:style-name="Table37.E2" office:value-type="string">
            <text:p text:style-name="P91">Con desgana</text:p>
          </table:table-cell>
        </table:table-row>
      </table:table>
      <text:p text:style-name="P92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</table:table>
      <text:h text:style-name="P93" text:outline-level="3">Ideas para me<text:span text:style-name="T71">j</text:span>orar</text:h>
      <text:p text:style-name="P94"><text:span text:style-name="T71">Mi</text:span> opinión <text:span text:style-name="T71">general</text:span> sobre este pro<text:span text:style-name="T71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5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6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6"/>
            <text:p text:style-name="P96"/>
            <text:p text:style-name="P96"/>
          </table:table-cell>
          <table:table-cell table:style-name="Table38.C1" office:value-type="string">
            <text:p text:style-name="P96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7">Me encanta</text:p>
          </table:table-cell>
          <table:table-cell table:style-name="Table38.A2" office:value-type="string">
            <text:p text:style-name="P98"><text:span text:style-name="T71">Me gusta</text:span> algo</text:p>
          </table:table-cell>
          <table:table-cell table:style-name="Table38.C2" office:value-type="string">
            <text:p text:style-name="P97">No me gusta</text:p>
          </table:table-cell>
        </table:table-row>
      </table:table>
      <text:p text:style-name="P99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</table:table>
      <text:p text:style-name="P100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4"/>
          </table:table-cell>
        </table:table-row>
        <text:soft-page-break/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</table:table>
      <text:p text:style-name="P100">Ideas para me<text:span text:style-name="T71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</table:table>
      <text:h text:style-name="P101" text:outline-level="3">Diario común</text:h>
      <text:p text:style-name="P102"><text:span text:style-name="T72">En </text:span><text:span text:style-name="T73">esta fase, </text:span><text:span text:style-name="T72">l</text:span><text:span text:style-name="T73">as </text:span><text:span text:style-name="T74">conclusi</text:span><text:span text:style-name="T75">one</text:span><text:span text:style-name="T74">s</text:span><text:span text:style-name="T73"> </text:span><text:span text:style-name="T72">a las</text:span><text:span text:style-name="T73"> que </text:span><text:span text:style-name="T76">hemos llegado</text:span><text:span text:style-name="T73"> </text:span><text:span text:style-name="T72">en el</text:span><text:span text:style-name="T73"> </text:span><text:span text:style-name="T74">grupo</text:span><text:span text:style-name="T73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</table:table>
      <text:p text:style-name="P103"/>
      <text:p text:style-name="P103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3"/>
      <text:p text:style-name="P103"/>
      <text:p text:style-name="P103"/>
      <text:p text:style-name="P104"><text:span text:style-name="T77">“</text:span><text:span text:style-name="T78">Diario de aprendiza</text:span><text:span text:style-name="T79">j</text:span><text:span text:style-name="T78">e</text:span><text:span text:style-name="T77">: </text:span><text:span text:style-name="T80">Al mal tiempo</text:span><text:span text:style-name="T81">… </text:span><text:span text:style-name="T80">buenos datos</text:span><text:span text:style-name="T82">”, </text:span><text:span text:style-name="T83">del </text:span><text:span text:style-name="T77">pro</text:span><text:span text:style-name="T84">xe</text:span><text:span text:style-name="T77">cto </text:span><text:span text:style-name="T85">cREAgal</text:span><text:span text:style-name="T77">, </text:span><text:span text:style-name="T79">se publica</text:span><text:span text:style-name="T77"> </text:span><text:span text:style-name="T86">co</text:span><text:span text:style-name="T78">n</text:span><text:span text:style-name="T77"> </text:span><text:a xlink:type="simple" xlink:href="https://creativecommons.org/licenses/by-nc-sa/4.0/deed.es" text:style-name="Internet_20_link" text:visited-style-name="Visited_20_Internet_20_Link"><text:span text:style-name="T87">Licen</text:span><text:span text:style-name="T88">ci</text:span><text:span text:style-name="T87">a Creative Commons </text:span><text:span text:style-name="T89">Atribución</text:span><text:span text:style-name="T87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8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7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7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7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6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107bc0" loext:opacity="100%" style:font-name="Atkinson Hyperlegible5" fo:font-size="10.5pt" fo:language="es" fo:country="ES" style:font-size-asian="10.5pt" style:font-size-complex="10.5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T4" style:family="text">
      <style:text-properties fo:color="#007bc4" loext:opacity="100%" fo:font-weight="bold" officeooo:rsid="00a85503" style:font-name-asian="XuntaSans-Bold" style:font-weight-asian="bold" style:font-name-complex="XuntaSans-Bold" style:font-weight-complex="bold"/>
    </style:style>
    <style:style style:name="MT5" style:family="text">
      <style:text-properties fo:color="#007bc4" loext:opacity="100%" fo:font-weight="bold" officeooo:rsid="00a03642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</text:span><text:span text:style-name="MT4">Al mal tiempo</text:span><text:span text:style-name="MT5">… </text:span><text:span text:style-name="MT4">buenos datos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4T10:39:50.074559000</dc:date>
    <meta:editing-duration>P2DT10H11M27S</meta:editing-duration>
    <meta:editing-cycles>121</meta:editing-cycles>
    <meta:print-date>2024-03-31T15:49:32.202938112</meta:print-date>
    <meta:document-statistic meta:table-count="55" meta:image-count="23" meta:object-count="0" meta:page-count="12" meta:paragraph-count="169" meta:word-count="1026" meta:character-count="5470" meta:non-whitespace-character-count="4600"/>
  </office:meta>
</office:document-meta>
</file>