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Pictures/10000001000000EC0000009A5DCE2741.png" manifest:media-type="image/png"/>
  <manifest:file-entry manifest:full-path="Pictures/10000001000001F4000001F486220521.png" manifest:media-type="image/png"/>
  <manifest:file-entry manifest:full-path="Pictures/10000000000001950000026441CBC4B2.jpg" manifest:media-type="image/jpeg"/>
  <manifest:file-entry manifest:full-path="Pictures/1000000000000190000000C8FFD67EF7.png" manifest:media-type="image/png"/>
  <manifest:file-entry manifest:full-path="Pictures/100000000000031F0000013E2C40F438.jpg" manifest:media-type="image/jpeg"/>
  <manifest:file-entry manifest:full-path="Pictures/10000000000001900000008D68A0A160.jpg" manifest:media-type="image/jpeg"/>
  <manifest:file-entry manifest:full-path="Pictures/100000000000018F00000146A49F89E1.png" manifest:media-type="image/png"/>
  <manifest:file-entry manifest:full-path="Pictures/10000001000001F4000001F497A49B86.png" manifest:media-type="image/png"/>
  <manifest:file-entry manifest:full-path="Pictures/10000000000001B6000001B6A99C9C05.jpg" manifest:media-type="image/jpeg"/>
  <manifest:file-entry manifest:full-path="Pictures/1000000000000159000002EE3A4CBD26.jpg" manifest:media-type="image/jpeg"/>
  <manifest:file-entry manifest:full-path="Pictures/10000000000000C8000000C844DD22D3.jpg" manifest:media-type="image/jpeg"/>
  <manifest:file-entry manifest:full-path="Pictures/1000000000000258000001EF86F1F7F8.jpg" manifest:media-type="image/jpeg"/>
  <manifest:file-entry manifest:full-path="Pictures/10000001000001F4000001F46163014C.png" manifest:media-type="image/png"/>
  <manifest:file-entry manifest:full-path="Pictures/10000001000001F4000001F4DAD16F40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" style:master-page-name="MP0">
      <loext:graphic-properties draw:fill="solid" draw:fill-color="#007bc4"/>
      <style:paragraph-properties fo:text-align="center" style:justify-single-word="false" style:page-number="auto" fo:break-before="page" fo:background-color="#007bc4"/>
      <style:text-properties fo:color="#ffffff" loext:opacity="100%" style:font-name="Atkinson Hyperlegible" fo:font-size="28pt" fo:language="es" fo:country="ES" fo:font-weight="bold" officeooo:rsid="000d33d8" officeooo:paragraph-rsid="000d33d8" style:font-size-asian="28pt" style:font-weight-asian="bold" style:font-size-complex="28pt" style:font-weight-complex="bold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0d33d8" style:font-size-asian="12pt" style:font-size-complex="12pt"/>
    </style:style>
    <style:style style:name="P3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paragraph-rsid="000d33d8" style:font-size-asian="12pt" style:font-size-complex="12pt"/>
    </style:style>
    <style:style style:name="P4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5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6" style:family="paragraph" style:parent-style-name="Contents_20_3">
      <style:paragraph-properties>
        <style:tab-stops>
          <style:tab-stop style:position="15.998cm" style:type="right" style:leader-style="dotted" style:leader-text="."/>
        </style:tab-stops>
      </style:paragraph-properties>
    </style:style>
    <style:style style:name="P7" style:family="paragraph" style:parent-style-name="Contents_20_5">
      <style:paragraph-properties>
        <style:tab-stops>
          <style:tab-stop style:position="14.998cm" style:type="right" style:leader-style="dotted" style:leader-text="."/>
        </style:tab-stops>
      </style:paragraph-properties>
    </style:style>
    <style:style style:name="P8" style:family="paragraph" style:parent-style-name="Contents_20_4">
      <style:paragraph-properties>
        <style:tab-stops>
          <style:tab-stop style:position="15.499cm" style:type="right" style:leader-style="dotted" style:leader-text="."/>
        </style:tab-stops>
      </style:paragraph-properties>
    </style:style>
    <style:style style:name="P9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  <style:text-properties fo:language="es" fo:country="ES" officeooo:paragraph-rsid="000d33d8"/>
    </style:style>
    <style:style style:name="P10" style:family="paragraph" style:parent-style-name="Heading_20_1">
      <style:paragraph-properties fo:margin-top="0.499cm" fo:margin-bottom="0cm" style:contextual-spacing="true" fo:text-align="left" style:justify-single-word="false" fo:break-before="page"/>
      <style:text-properties fo:language="es" fo:country="ES" officeooo:rsid="005b1a07" officeooo:paragraph-rsid="005b1a07"/>
    </style:style>
    <style:style style:name="P11" style:family="paragraph" style:parent-style-name="Heading_20_2">
      <style:text-properties fo:language="es" fo:country="ES" officeooo:paragraph-rsid="00109f92"/>
    </style:style>
    <style:style style:name="P12" style:family="paragraph" style:parent-style-name="Heading_20_3">
      <style:paragraph-properties fo:margin-top="0.3cm" fo:margin-bottom="0.21cm" style:contextual-spacing="true" fo:text-align="justify" style:justify-single-word="false"/>
      <style:text-properties fo:language="es" fo:country="ES" officeooo:paragraph-rsid="00109f92"/>
    </style:style>
    <style:style style:name="P13" style:family="paragraph" style:parent-style-name="Normal">
      <style:paragraph-properties fo:margin-top="0cm" fo:margin-bottom="0.199cm" style:contextual-spacing="false"/>
    </style:style>
    <style:style style:name="P14" style:family="paragraph" style:parent-style-name="Normal">
      <style:paragraph-properties fo:margin-top="0cm" fo:margin-bottom="0.199cm" style:contextual-spacing="false"/>
      <style:text-properties fo:language="es" fo:country="ES" fo:font-weight="normal" officeooo:rsid="005b1a07" officeooo:paragraph-rsid="005b1a07" style:font-weight-asian="normal" style:font-weight-complex="normal"/>
    </style:style>
    <style:style style:name="P15" style:family="paragraph" style:parent-style-name="Normal">
      <style:paragraph-properties fo:margin-top="0cm" fo:margin-bottom="0.199cm" style:contextual-spacing="false"/>
      <style:text-properties fo:language="es" fo:country="ES" fo:font-weight="normal" officeooo:rsid="005c1ebc" officeooo:paragraph-rsid="005c1ebc" style:font-weight-asian="normal" style:font-weight-complex="normal"/>
    </style:style>
    <style:style style:name="P16" style:family="paragraph" style:parent-style-name="Normal">
      <style:paragraph-properties fo:margin-top="0cm" fo:margin-bottom="0.199cm" style:contextual-spacing="false"/>
      <style:text-properties fo:language="es" fo:country="ES" officeooo:rsid="005c1ebc" officeooo:paragraph-rsid="005c1ebc"/>
    </style:style>
    <style:style style:name="P17" style:family="paragraph" style:parent-style-name="Normal">
      <style:paragraph-properties fo:margin-top="0cm" fo:margin-bottom="0.199cm" style:contextual-spacing="false"/>
      <style:text-properties fo:language="es" fo:country="ES" officeooo:rsid="00983754" officeooo:paragraph-rsid="00983754"/>
    </style:style>
    <style:style style:name="P18" style:family="paragraph" style:parent-style-name="Heading_20_3">
      <style:paragraph-properties fo:margin-top="0.3cm" fo:margin-bottom="0.21cm" style:contextual-spacing="true" fo:text-align="justify" style:justify-single-word="false"/>
      <style:text-properties fo:language="es" fo:country="ES" officeooo:paragraph-rsid="005de53a"/>
    </style:style>
    <style:style style:name="P19" style:family="paragraph" style:parent-style-name="Heading_20_5">
      <style:paragraph-properties fo:break-before="page"/>
      <style:text-properties officeooo:paragraph-rsid="00c57d4c"/>
    </style:style>
    <style:style style:name="P20" style:family="paragraph" style:parent-style-name="Normal">
      <style:paragraph-properties fo:margin-top="0cm" fo:margin-bottom="0.199cm" style:contextual-spacing="false" fo:text-align="left" style:justify-single-word="false"/>
    </style:style>
    <style:style style:name="P21" style:family="paragraph" style:parent-style-name="Normal">
      <style:paragraph-properties fo:margin-top="0cm" fo:margin-bottom="0.199cm" style:contextual-spacing="false"/>
      <style:text-properties officeooo:paragraph-rsid="00a777a2"/>
    </style:style>
    <style:style style:name="P22" style:family="paragraph" style:parent-style-name="Normal">
      <style:paragraph-properties fo:margin-top="0cm" fo:margin-bottom="0.199cm" style:contextual-spacing="false" fo:text-align="left" style:justify-single-word="false"/>
      <style:text-properties officeooo:paragraph-rsid="009bd2f0"/>
    </style:style>
    <style:style style:name="P23" style:family="paragraph" style:parent-style-name="Heading_20_5">
      <style:text-properties fo:font-size="12pt" fo:language="es" fo:country="ES" officeooo:rsid="0064b0c7" officeooo:paragraph-rsid="0064b0c7" style:font-size-asian="12pt" style:font-size-complex="12pt"/>
    </style:style>
    <style:style style:name="P24" style:family="paragraph" style:parent-style-name="Normal">
      <style:paragraph-properties fo:margin-top="0cm" fo:margin-bottom="0.199cm" style:contextual-spacing="false" fo:text-align="left" style:justify-single-word="false"/>
      <style:text-properties officeooo:paragraph-rsid="005c1ebc"/>
    </style:style>
    <style:style style:name="P25" style:family="paragraph" style:parent-style-name="Normal">
      <style:paragraph-properties fo:margin-top="0cm" fo:margin-bottom="0.199cm" style:contextual-spacing="false"/>
      <style:text-properties officeooo:paragraph-rsid="005c1ebc"/>
    </style:style>
    <style:style style:name="P26" style:family="paragraph" style:parent-style-name="Normal">
      <style:paragraph-properties fo:margin-top="0cm" fo:margin-bottom="0.199cm" style:contextual-spacing="false" fo:text-align="left" style:justify-single-word="false"/>
      <style:text-properties officeooo:paragraph-rsid="00bb7d1c"/>
    </style:style>
    <style:style style:name="P27" style:family="paragraph" style:parent-style-name="Heading_20_3">
      <style:paragraph-properties fo:margin-top="0.3cm" fo:margin-bottom="0.21cm" style:contextual-spacing="true" fo:text-align="justify" style:justify-single-word="false"/>
      <style:text-properties officeooo:paragraph-rsid="006ed0b4"/>
    </style:style>
    <style:style style:name="P28" style:family="paragraph" style:parent-style-name="Normal">
      <style:paragraph-properties fo:margin-top="0cm" fo:margin-bottom="0.199cm" style:contextual-spacing="false"/>
      <style:text-properties officeooo:paragraph-rsid="008d1e2e"/>
    </style:style>
    <style:style style:name="P29" style:family="paragraph" style:parent-style-name="Normal">
      <style:paragraph-properties fo:margin-top="0cm" fo:margin-bottom="0.199cm" style:contextual-spacing="false" fo:text-align="center" style:justify-single-word="false"/>
      <style:text-properties fo:font-weight="bold" officeooo:paragraph-rsid="008d1e2e" style:font-weight-asian="bold" style:font-weight-complex="bold"/>
    </style:style>
    <style:style style:name="P30" style:family="paragraph" style:parent-style-name="Normal" style:list-style-name="L1">
      <style:paragraph-properties fo:margin-top="0cm" fo:margin-bottom="0.199cm" style:contextual-spacing="false" fo:text-align="left" style:justify-single-word="false"/>
    </style:style>
    <style:style style:name="P31" style:family="paragraph" style:parent-style-name="Normal" style:list-style-name="L1">
      <style:paragraph-properties fo:margin-top="0cm" fo:margin-bottom="0.199cm" style:contextual-spacing="false" fo:text-align="left" style:justify-single-word="false"/>
      <style:text-properties officeooo:paragraph-rsid="00c57d4c"/>
    </style:style>
    <style:style style:name="P32" style:family="paragraph" style:parent-style-name="Heading_20_3">
      <style:paragraph-properties fo:margin-top="0.3cm" fo:margin-bottom="0.21cm" style:contextual-spacing="true" fo:text-align="justify" style:justify-single-word="false"/>
      <style:text-properties fo:language="es" fo:country="ES" officeooo:paragraph-rsid="0071fcad"/>
    </style:style>
    <style:style style:name="P33" style:family="paragraph" style:parent-style-name="Heading_20_4">
      <style:text-properties fo:language="es" fo:country="ES" officeooo:rsid="005de53a" officeooo:paragraph-rsid="0071fcad"/>
    </style:style>
    <style:style style:name="P34" style:family="paragraph" style:parent-style-name="Normal">
      <style:paragraph-properties fo:margin-top="0cm" fo:margin-bottom="0.199cm" style:contextual-spacing="false"/>
      <style:text-properties officeooo:rsid="00954a65" officeooo:paragraph-rsid="00b2b9ba"/>
    </style:style>
    <style:style style:name="P35" style:family="paragraph" style:parent-style-name="Heading_20_4">
      <style:text-properties fo:language="es" fo:country="ES" officeooo:rsid="00736b4e" officeooo:paragraph-rsid="00736b4e"/>
    </style:style>
    <style:style style:name="P36" style:family="paragraph" style:parent-style-name="Heading_20_3">
      <style:paragraph-properties fo:text-align="left" style:justify-single-word="false"/>
      <style:text-properties officeooo:paragraph-rsid="00787225"/>
    </style:style>
    <style:style style:name="P37" style:family="paragraph" style:parent-style-name="Creagal_20_Cabecera_20_Derecha">
      <style:paragraph-properties fo:text-align="left" style:justify-single-word="false"/>
      <style:text-properties fo:font-size="11pt" officeooo:paragraph-rsid="00787225" style:font-size-asian="11pt" style:font-size-complex="11pt"/>
    </style:style>
    <style:style style:name="P38" style:family="paragraph" style:parent-style-name="Creagal_20_Cabecera_20_Derecha">
      <style:text-properties officeooo:paragraph-rsid="00787225"/>
    </style:style>
    <style:style style:name="P39" style:family="paragraph" style:parent-style-name="Creagal_20_Cabecera_20_Derecha">
      <style:paragraph-properties fo:text-align="left" style:justify-single-word="false"/>
      <style:text-properties fo:color="#002b4a" loext:opacity="100%" fo:font-style="normal" officeooo:paragraph-rsid="0084686a" style:font-style-asian="normal" style:font-style-complex="normal"/>
    </style:style>
    <style:style style:name="P40" style:family="paragraph" style:parent-style-name="Creagal_20_Cabecera_20_Derecha">
      <style:paragraph-properties fo:text-align="left" style:justify-single-word="false"/>
      <style:text-properties officeooo:paragraph-rsid="00a9ba81"/>
    </style:style>
    <style:style style:name="P41" style:family="paragraph" style:parent-style-name="Creagal_20_Cabecera_20_Derecha">
      <style:paragraph-properties fo:text-align="left" style:justify-single-word="false"/>
      <style:text-properties fo:color="#002b4a" loext:opacity="100%" fo:font-style="normal" officeooo:paragraph-rsid="0096d69b" style:font-style-asian="normal" style:font-style-complex="normal"/>
    </style:style>
    <style:style style:name="P42" style:family="paragraph" style:parent-style-name="Creagal_20_Cabecera_20_Derecha">
      <style:paragraph-properties fo:text-align="left" style:justify-single-word="false"/>
      <style:text-properties officeooo:paragraph-rsid="008d1e2e"/>
    </style:style>
    <style:style style:name="P43" style:family="paragraph" style:parent-style-name="Creagal_20_Cabecera_20_Derecha">
      <style:paragraph-properties fo:text-align="left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2b4a" loext:opacity="100%" fo:font-style="normal" officeooo:rsid="00787225" officeooo:paragraph-rsid="00787225" style:font-style-asian="normal" style:font-style-complex="normal"/>
    </style:style>
    <style:style style:name="P44" style:family="paragraph" style:parent-style-name="Creagal_20_Cabecera_20_Derecha">
      <style:paragraph-properties fo:text-align="left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787225"/>
    </style:style>
    <style:style style:name="P45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0a6aa2"/>
    </style:style>
    <style:style style:name="P46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0pt" fo:language="es" fo:country="ES" officeooo:rsid="00096b32" officeooo:paragraph-rsid="000a6aa2" style:font-size-asian="10pt" style:font-size-complex="10pt"/>
    </style:style>
    <style:style style:name="T1" style:family="text">
      <style:text-properties officeooo:rsid="00143f67"/>
    </style:style>
    <style:style style:name="T2" style:family="text">
      <style:text-properties officeooo:rsid="00130639"/>
    </style:style>
    <style:style style:name="T3" style:family="text">
      <style:text-properties officeooo:rsid="005b1a07"/>
    </style:style>
    <style:style style:name="T4" style:family="text">
      <style:text-properties officeooo:rsid="00c57d4c"/>
    </style:style>
    <style:style style:name="T5" style:family="text">
      <style:text-properties officeooo:rsid="0097f067"/>
    </style:style>
    <style:style style:name="T6" style:family="text">
      <style:text-properties officeooo:rsid="005dbf39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color="#ff3838" loext:opacity="100%" fo:font-weight="bold" style:font-weight-asian="bold" style:font-weight-complex="bold"/>
    </style:style>
    <style:style style:name="T9" style:family="text">
      <style:text-properties officeooo:rsid="00999f3a"/>
    </style:style>
    <style:style style:name="T10" style:family="text">
      <style:text-properties fo:color="#ff3838" loext:opacity="100%" fo:font-weight="bold" officeooo:rsid="00999f3a" style:font-weight-asian="bold" style:font-weight-complex="bold"/>
    </style:style>
    <style:style style:name="T11" style:family="text">
      <style:text-properties officeooo:rsid="005de53a"/>
    </style:style>
    <style:style style:name="T12" style:family="text">
      <style:text-properties officeooo:rsid="0092fe17"/>
    </style:style>
    <style:style style:name="T13" style:family="text">
      <style:text-properties officeooo:rsid="008c353f"/>
    </style:style>
    <style:style style:name="T14" style:family="text">
      <style:text-properties fo:font-weight="bold" officeooo:rsid="009aec2a" style:font-weight-asian="bold" style:font-weight-complex="bold"/>
    </style:style>
    <style:style style:name="T15" style:family="text">
      <style:text-properties officeooo:rsid="007ae2f7"/>
    </style:style>
    <style:style style:name="T16" style:family="text">
      <style:text-properties fo:color="#002b4a" loext:opacity="100%" fo:font-size="12pt" fo:language="es" fo:country="ES" fo:font-weight="normal" officeooo:rsid="005c1ebc" style:font-size-asian="12pt" style:font-weight-asian="normal" style:font-size-complex="12pt" style:font-weight-complex="normal"/>
    </style:style>
    <style:style style:name="T17" style:family="text">
      <style:text-properties fo:language="es" fo:country="ES" fo:font-weight="normal" officeooo:rsid="00601ecf" style:font-size-asian="12pt" style:font-weight-asian="normal" style:font-size-complex="12pt" style:font-weight-complex="normal"/>
    </style:style>
    <style:style style:name="T18" style:family="text">
      <style:text-properties fo:language="es" fo:country="ES" fo:font-weight="normal" officeooo:rsid="00a55cdd" style:font-size-asian="12pt" style:font-weight-asian="normal" style:font-size-complex="12pt" style:font-weight-complex="normal"/>
    </style:style>
    <style:style style:name="T19" style:family="text">
      <style:text-properties fo:language="es" fo:country="ES" fo:font-weight="bold" officeooo:rsid="00601ecf" style:font-size-asian="12pt" style:font-weight-asian="bold" style:font-size-complex="12pt" style:font-weight-complex="bold"/>
    </style:style>
    <style:style style:name="T20" style:family="text">
      <style:text-properties fo:language="es" fo:country="ES" fo:font-weight="normal" officeooo:rsid="00a777a2" style:font-size-asian="12pt" style:font-weight-asian="normal" style:font-size-complex="12pt" style:font-weight-complex="normal"/>
    </style:style>
    <style:style style:name="T21" style:family="text">
      <style:text-properties fo:language="es" fo:country="ES" fo:font-weight="normal" officeooo:rsid="009bd2f0" style:font-size-asian="12pt" style:font-weight-asian="normal" style:font-size-complex="12pt" style:font-weight-complex="normal"/>
    </style:style>
    <style:style style:name="T22" style:family="text">
      <style:text-properties officeooo:rsid="009aec2a"/>
    </style:style>
    <style:style style:name="T23" style:family="text">
      <style:text-properties fo:language="es" fo:country="ES" fo:font-weight="normal" officeooo:rsid="00ad4403" style:font-size-asian="12pt" style:font-weight-asian="normal" style:font-size-complex="12pt" style:font-weight-complex="normal"/>
    </style:style>
    <style:style style:name="T24" style:family="text">
      <style:text-properties fo:color="#002b4a" loext:opacity="100%" fo:font-size="12pt" fo:language="es" fo:country="ES" fo:font-weight="normal" officeooo:rsid="00601ecf" style:font-size-asian="12pt" style:font-weight-asian="normal" style:font-size-complex="12pt" style:font-weight-complex="normal"/>
    </style:style>
    <style:style style:name="T25" style:family="text">
      <style:text-properties fo:color="#002b4a" loext:opacity="100%" fo:font-size="12pt" fo:language="es" fo:country="ES" fo:font-weight="bold" officeooo:rsid="00601ecf" style:font-size-asian="12pt" style:font-weight-asian="bold" style:font-size-complex="12pt" style:font-weight-complex="bold"/>
    </style:style>
    <style:style style:name="T26" style:family="text">
      <style:text-properties fo:color="#002b4a" loext:opacity="100%" fo:font-size="12pt" fo:language="es" fo:country="ES" fo:font-weight="normal" officeooo:rsid="006c210e" style:font-size-asian="12pt" style:font-weight-asian="normal" style:font-size-complex="12pt" style:font-weight-complex="normal"/>
    </style:style>
    <style:style style:name="T27" style:family="text">
      <style:text-properties fo:font-weight="normal" style:font-weight-asian="normal" style:font-weight-complex="normal"/>
    </style:style>
    <style:style style:name="T28" style:family="text">
      <style:text-properties fo:language="es" fo:country="ES" fo:font-weight="normal" officeooo:rsid="005c1ebc" style:font-weight-asian="normal" style:font-weight-complex="normal"/>
    </style:style>
    <style:style style:name="T29" style:family="text">
      <style:text-properties fo:language="es" fo:country="ES" fo:font-weight="normal" officeooo:rsid="00b4a46c" style:font-weight-asian="normal" style:font-weight-complex="normal"/>
    </style:style>
    <style:style style:name="T30" style:family="text">
      <style:text-properties fo:language="es" fo:country="ES" fo:font-weight="normal" officeooo:rsid="007dfacd" style:font-size-asian="12pt" style:font-weight-asian="normal" style:font-size-complex="12pt" style:font-weight-complex="normal"/>
    </style:style>
    <style:style style:name="T31" style:family="text">
      <style:text-properties fo:language="es" fo:country="ES" fo:font-weight="normal" officeooo:rsid="00b25874" style:font-size-asian="12pt" style:font-weight-asian="normal" style:font-size-complex="12pt" style:font-weight-complex="normal"/>
    </style:style>
    <style:style style:name="T32" style:family="text">
      <style:text-properties fo:language="es" fo:country="ES" fo:font-weight="normal" officeooo:rsid="00c00eb5" style:font-size-asian="12pt" style:font-weight-asian="normal" style:font-size-complex="12pt" style:font-weight-complex="normal"/>
    </style:style>
    <style:style style:name="T33" style:family="text">
      <style:text-properties fo:language="es" fo:country="ES" fo:font-weight="normal" officeooo:rsid="00bb7d1c" style:font-size-asian="12pt" style:font-weight-asian="normal" style:font-size-complex="12pt" style:font-weight-complex="normal"/>
    </style:style>
    <style:style style:name="T34" style:family="text">
      <style:text-properties fo:language="es" fo:country="ES"/>
    </style:style>
    <style:style style:name="T35" style:family="text">
      <style:text-properties fo:language="es" fo:country="ES" officeooo:rsid="006ed0b4"/>
    </style:style>
    <style:style style:name="T36" style:family="text">
      <style:text-properties fo:language="es" fo:country="ES" officeooo:rsid="00703e9c"/>
    </style:style>
    <style:style style:name="T37" style:family="text">
      <style:text-properties fo:color="#002b4a" loext:opacity="100%" fo:font-size="12pt" fo:language="es" fo:country="ES" fo:font-weight="normal" officeooo:rsid="00703e9c" style:font-size-asian="12pt" style:font-weight-asian="normal" style:font-size-complex="12pt" style:font-weight-complex="normal"/>
    </style:style>
    <style:style style:name="T38" style:family="text">
      <style:text-properties fo:color="#002b4a" loext:opacity="100%" fo:font-size="12pt" fo:language="es" fo:country="ES" fo:font-weight="normal" officeooo:rsid="00661c0c" style:font-size-asian="12pt" style:font-weight-asian="normal" style:font-size-complex="12pt" style:font-weight-complex="normal"/>
    </style:style>
    <style:style style:name="T39" style:family="text">
      <style:text-properties fo:color="#002b4a" loext:opacity="100%" fo:font-size="12pt" fo:language="es" fo:country="ES" fo:font-weight="bold" officeooo:rsid="008d1e2e" style:font-size-asian="12pt" style:font-weight-asian="bold" style:font-size-complex="12pt" style:font-weight-complex="bold"/>
    </style:style>
    <style:style style:name="T40" style:family="text">
      <style:text-properties fo:color="#002b4a" loext:opacity="100%" fo:font-size="12pt" fo:language="es" fo:country="ES" fo:font-weight="bold" officeooo:rsid="00661c0c" style:font-size-asian="12pt" style:font-weight-asian="bold" style:font-size-complex="12pt" style:font-weight-complex="bold"/>
    </style:style>
    <style:style style:name="T41" style:family="text">
      <style:text-properties fo:color="#002b4a" loext:opacity="100%" fo:font-size="12pt" fo:language="es" fo:country="ES" fo:font-weight="normal" officeooo:rsid="008d1e2e" style:font-size-asian="12pt" style:font-weight-asian="normal" style:font-size-complex="12pt" style:font-weight-complex="normal"/>
    </style:style>
    <style:style style:name="T42" style:family="text">
      <style:text-properties fo:font-weight="bold" officeooo:rsid="008d1e2e" style:font-weight-asian="bold" style:font-weight-complex="bold"/>
    </style:style>
    <style:style style:name="T43" style:family="text">
      <style:text-properties officeooo:rsid="008d1e2e"/>
    </style:style>
    <style:style style:name="T44" style:family="text">
      <style:text-properties officeooo:rsid="0071fcad"/>
    </style:style>
    <style:style style:name="T45" style:family="text">
      <style:text-properties officeooo:rsid="0095d09c"/>
    </style:style>
    <style:style style:name="T46" style:family="text">
      <style:text-properties officeooo:rsid="001341a4"/>
    </style:style>
    <style:style style:name="T47" style:family="text">
      <style:text-properties officeooo:rsid="000a6aa2"/>
    </style:style>
    <style:style style:name="T48" style:family="text">
      <style:text-properties officeooo:rsid="00bfd88a"/>
    </style:style>
    <style:style style:name="T49" style:family="text">
      <style:text-properties officeooo:rsid="00787225"/>
    </style:style>
    <style:style style:name="T50" style:family="text">
      <style:text-properties officeooo:rsid="002404a2"/>
    </style:style>
    <style:style style:name="T51" style:family="text">
      <style:text-properties officeooo:rsid="0084686a"/>
    </style:style>
    <style:style style:name="T52" style:family="text">
      <style:text-properties officeooo:rsid="0096d69b"/>
    </style:style>
    <style:style style:name="T53" style:family="text">
      <style:text-properties fo:color="#002b4a" loext:opacity="100%" style:font-name="Atkinson Hyperlegible1" fo:font-size="10pt" fo:font-style="normal" officeooo:rsid="002404a2" style:font-name-asian="Atkinson Hyperlegible1" style:font-size-asian="10pt" style:font-style-asian="normal" style:font-name-complex="Atkinson Hyperlegible1" style:font-style-complex="normal"/>
    </style:style>
    <style:style style:name="T54" style:family="text">
      <style:text-properties fo:font-variant="normal" fo:text-transform="none" fo:font-family="Atkinson, Arial, Helvetica, sans-serif" fo:font-size="9.75pt" fo:letter-spacing="normal" fo:font-weight="normal" officeooo:rsid="00a9ba81"/>
    </style:style>
    <style:style style:name="T55" style:family="text">
      <style:text-properties fo:font-variant="normal" fo:text-transform="none" fo:font-family="Atkinson, Arial, Helvetica, sans-serif" fo:font-size="10pt" fo:letter-spacing="normal" fo:language="es" fo:country="ES" fo:font-weight="normal" officeooo:rsid="00096b32" style:font-size-asian="10pt" style:font-size-complex="10pt"/>
    </style:style>
    <style:style style:name="T56" style:family="text">
      <style:text-properties fo:font-variant="normal" fo:text-transform="none" fo:font-family="Atkinson, Arial, Helvetica, sans-serif" fo:font-size="10pt" fo:letter-spacing="normal" fo:language="es" fo:country="ES" fo:font-weight="normal" officeooo:rsid="001627d0" style:font-size-asian="10pt" style:font-size-complex="10pt"/>
    </style:style>
    <style:style style:name="T57" style:family="text">
      <style:text-properties fo:color="#002b4a" loext:opacity="100%" fo:font-size="10pt" fo:language="gl" fo:country="ES" fo:font-style="normal" officeooo:rsid="000a6aa2" style:font-size-asian="10pt" style:font-style-asian="normal" style:font-size-complex="10pt" style:font-style-complex="normal"/>
    </style:style>
    <style:style style:name="T58" style:family="text">
      <style:text-properties fo:color="#002b4a" loext:opacity="100%" fo:font-size="10pt" fo:language="gl" fo:country="ES" fo:font-style="normal" officeooo:rsid="001341a4" style:font-size-asian="10pt" style:font-style-asian="normal" style:font-size-complex="10pt" style:font-style-complex="normal"/>
    </style:style>
    <style:style style:name="T59" style:family="text">
      <style:text-properties fo:color="#002b4a" loext:opacity="100%" fo:font-size="10pt" fo:language="gl" fo:country="ES" fo:font-style="normal" officeooo:rsid="00c57d4c" style:font-size-asian="10pt" style:font-style-asian="normal" style:font-size-complex="10pt" style:font-style-complex="normal"/>
    </style:style>
    <style:style style:name="T60" style:family="text">
      <style:text-properties fo:color="#002b4a" loext:opacity="100%" fo:font-style="normal" officeooo:rsid="00787225" style:font-style-asian="normal" style:font-style-complex="normal"/>
    </style:style>
    <style:style style:name="T61" style:family="text">
      <style:text-properties fo:color="#000080" loext:opacity="100%" fo:font-style="normal" officeooo:rsid="00787225" style:font-style-asian="normal" style:font-style-complex="normal"/>
    </style:style>
    <style:style style:name="T62" style:family="text">
      <style:text-properties fo:font-size="10pt" fo:language="es" fo:country="ES" officeooo:rsid="00096b32" style:font-size-asian="10pt" style:font-size-complex="10pt"/>
    </style:style>
    <style:style style:name="T63" style:family="text">
      <style:text-properties fo:font-size="10pt" fo:language="es" fo:country="ES" officeooo:rsid="001627d0" style:font-size-asian="10pt" style:font-size-complex="10pt"/>
    </style:style>
    <style:style style:name="T64" style:family="text">
      <style:text-properties fo:font-size="10pt" fo:language="es" fo:country="ES" officeooo:rsid="005aeff4" style:font-size-asian="10pt" style:font-size-complex="10pt"/>
    </style:style>
    <style:style style:name="T65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66" style:family="text">
      <style:text-properties fo:font-size="10pt" fo:language="es" fo:country="ES" officeooo:rsid="000b6707" style:font-size-asian="10pt" style:font-size-complex="10pt"/>
    </style:style>
    <style:style style:name="T67" style:family="text">
      <style:text-properties fo:font-size="10pt" fo:language="es" fo:country="ES" officeooo:rsid="00c57d4c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199cm"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4.606cm, 5.105cm, 0.131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3" style:family="graphic" style:parent-style-name="Graphics">
      <style:graphic-properties fo:margin-left="0.199cm" fo:margin-right="0cm" style:run-through="foreground" style:wrap="left" style:number-wrapped-paragraphs="no-limit" style:wrap-contour="false" style:vertical-pos="from-top" style:vertical-rel="page" style:horizontal-pos="from-left" style:horizontal-rel="page" style:mirror="none" fo:clip="rect(3.332cm, 0cm, 3.44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4" style:family="graphic" style:parent-style-name="Graphics">
      <style:graphic-properties fo:margin-left="0cm" fo:margin-right="0.199cm"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0cm, 0cm, 1.566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5" style:family="graphic" style:parent-style-name="Graphics">
      <style:graphic-properties fo:margin-left="0.199cm" fo:margin-right="0.499cm" style:run-through="foreground" style:wrap="left" style:number-wrapped-paragraphs="no-limit" style:wrap-contour="false" style:vertical-pos="from-top" style:vertical-rel="paragraph" style:horizontal-pos="from-left" style:horizontal-rel="paragraph" fo:padding="0.049cm" fo:border="0.06pt solid #77bc65" style:mirror="none" fo:clip="rect(0.594cm, 1.676cm, 1.485cm, 1.552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6" style:family="graphic" style:parent-style-name="Graphics">
      <style:graphic-properties fo:margin-left="0cm" fo:margin-right="0.199cm" style:run-through="foreground" style:wrap="righ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7" style:family="graphic" style:parent-style-name="Graphics">
      <style:graphic-properties fo:margin-left="0.199cm" fo:margin-right="0cm" style:run-through="foreground" style:wrap="lef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8" style:family="graphic" style:parent-style-name="Graphics">
      <style:graphic-properties fo:margin-left="0.199cm" fo:margin-right="0cm" style:run-through="foreground" style:wrap="left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9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10" style:family="graphic" style:parent-style-name="Graphics">
      <style:graphic-properties fo:margin-left="0cm" fo:margin-right="0.199cm" style:run-through="foreground" style:wrap="parallel" style:number-wrapped-paragraphs="no-limit" style:wrap-contour="fals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1" style:family="graphic" style:parent-style-name="Graphics">
      <style:graphic-properties fo:margin-left="0.199cm" fo:margin-right="0cm" style:run-through="foreground" style:wrap="parallel" style:number-wrapped-paragraphs="no-limit" style:wrap-contour="fals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2" style:family="graphic" style:parent-style-name="Graphics">
      <style:graphic-properties fo:margin-left="0.199cm" fo:margin-right="0cm" style:run-through="foreground" style:wrap="none" style:vertical-pos="from-top" style:vertical-rel="page" style:horizontal-pos="from-left" style:horizontal-rel="page" style:mirror="none" fo:clip="rect(0cm, 0.407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3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4" style:family="graphic" style:parent-style-name="Graphics">
      <style:graphic-properties fo:margin-left="0.199cm" fo:margin-right="0cm" style:run-through="foreground" style:wrap="left" style:number-wrapped-paragraphs="no-limit" style:wrap-contour="false" style:vertical-pos="from-top" style:vertical-rel="page" style:horizontal-pos="from-left" style:horizontal-rel="page" fo:padding="0.049cm" fo:border="0.06pt solid #77bc65" style:mirror="none" fo:clip="rect(0cm, 0cm, 0cm, 0.72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5" style:family="graphic" style:parent-style-name="Graphics">
      <style:graphic-properties fo:margin-left="0cm" fo:margin-right="0.199cm" style:run-through="foreground" style:wrap="right" style:number-wrapped-paragraphs="no-limit" style:wrap-contour="false" style:vertical-pos="from-top" style:vertical-rel="page" style:horizontal-pos="from-left" style:horizontal-rel="page" fo:padding="0.049cm" fo:border="0.06pt solid #ffbf00" style:mirror="none" fo:clip="rect(1.139cm, 0cm, 1.147cm, 3.298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6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17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0" draw:name="Imagen12" text:anchor-type="page" text:anchor-page-number="4" svg:x="2.06cm" svg:y="3.196cm" svg:width="5.285cm" svg:height="3.448cm" draw:z-index="23">
        <draw:image xlink:href="Pictures/10000001000000EC0000009A5DCE2741.png" xlink:type="simple" xlink:show="embed" xlink:actuate="onLoad" draw:mime-type="image/png"/>
      </draw:frame>
      <draw:frame draw:style-name="fr11" draw:name="Imagen13" text:anchor-type="page" text:anchor-page-number="4" svg:x="15.977cm" svg:y="4.399cm" svg:width="2.986cm" svg:height="2.986cm" draw:z-index="22">
        <draw:image xlink:href="Pictures/10000001000001F4000001F486220521.png" xlink:type="simple" xlink:show="embed" xlink:actuate="onLoad" draw:mime-type="image/png"/>
      </draw:frame>
      <draw:frame draw:style-name="fr12" draw:name="Imagen5" text:anchor-type="page" text:anchor-page-number="4" svg:x="5.724cm" svg:y="9.491cm" svg:width="11.18cm" svg:height="5.604cm" draw:z-index="15">
        <draw:image xlink:href="Pictures/1000000000000190000000C8FFD67EF7.png" xlink:type="simple" xlink:show="embed" xlink:actuate="onLoad" draw:mime-type="image/png"/>
      </draw:frame>
      <draw:frame draw:style-name="fr13" draw:name="Imaxe3" text:anchor-type="page" text:anchor-page-number="1" svg:x="2cm" svg:y="5.193cm" svg:width="17cm" svg:height="6.78cm" draw:z-index="1">
        <draw:image xlink:href="Pictures/100000000000031F0000013E2C40F438.jpg" xlink:type="simple" xlink:show="embed" xlink:actuate="onLoad" draw:mime-type="image/jpeg"/>
      </draw:frame>
      <draw:frame draw:style-name="fr14" draw:name="Imagen7" text:anchor-type="page" text:anchor-page-number="3" svg:x="15.401cm" svg:y="17.715cm" svg:width="3.452cm" svg:height="5.193cm" draw:z-index="16">
        <draw:image xlink:href="Pictures/10000000000001950000026441CBC4B2.jpg" xlink:type="simple" xlink:show="embed" xlink:actuate="onLoad" draw:mime-type="image/jpeg"/>
      </draw:frame>
      <draw:frame draw:style-name="fr15" draw:name="Imagen11" text:anchor-type="page" text:anchor-page-number="3" svg:x="1.462cm" svg:y="7.493cm" svg:width="3.801cm" svg:height="2.009cm" draw:z-index="21">
        <draw:image xlink:href="Pictures/10000000000001900000008D68A0A160.jpg" xlink:type="simple" xlink:show="embed" xlink:actuate="onLoad" draw:mime-type="image/jpeg"/>
      </draw:frame>
      <text:p text:style-name="P1">RESUM<text:span text:style-name="T1">EN</text:span> DE CONT<text:span text:style-name="T1">EN</text:span>IDOS</text:p>
      <text:section text:style-name="Sect1" text:name="Sección1">
        <text:p text:style-name="P2"/>
        <text:p text:style-name="P3"/>
        <text:p text:style-name="P3"/>
      </text:section>
      <text:table-of-content text:style-name="Sect1" text:name="Sumario1">
        <text:table-of-content-source text:outline-level="5">
          <text:index-title-template text:style-name="Contents_20_Heading">ÍNDICE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Sumario1_Head">
            <text:p text:style-name="Contents_20_Heading">ÍNDICE</text:p>
          </text:index-title>
          <text:p text:style-name="P4"><text:a xlink:type="simple" xlink:href="#__RefHeading___Toc940_1139492535" office:name="Tengo una idea..." text:style-name="Index_20_Link" text:visited-style-name="Index_20_Link">Tengo una idea...<text:tab/>2</text:a></text:p>
          <text:p text:style-name="P5"><text:a xlink:type="simple" xlink:href="#__RefHeading___Toc4633_1411494117" office:name="3. Laboratorio de ideas" text:style-name="Index_20_Link" text:visited-style-name="Index_20_Link">3. Laboratorio de ideas<text:tab/>2</text:a></text:p>
          <text:p text:style-name="P6"><text:a xlink:type="simple" xlink:href="#__RefHeading___Toc948_1139492535" office:name="3.1. Coordenadas cartesianas" text:style-name="Index_20_Link" text:visited-style-name="Index_20_Link">3.1. Coordenadas cartesianas<text:tab/>2</text:a></text:p>
          <text:p text:style-name="P6"><text:a xlink:type="simple" xlink:href="#__RefHeading___Toc948_1139492535%20Copia%201" office:name="3.2. Movimientos en geometría" text:style-name="Index_20_Link" text:visited-style-name="Index_20_Link">3.2. Movimientos en geometría<text:tab/>2</text:a></text:p>
          <text:p text:style-name="P7"><text:a xlink:type="simple" xlink:href="#__RefHeading___Toc546_919659537" office:name="1. Traslación" text:style-name="Index_20_Link" text:visited-style-name="Index_20_Link">1. Traslación<text:tab/>3</text:a></text:p>
          <text:p text:style-name="P7"><text:a xlink:type="simple" xlink:href="#__RefHeading___Toc546_919659537%20Copia%201" office:name="2. Rotación o giro" text:style-name="Index_20_Link" text:visited-style-name="Index_20_Link">2. Rotación o giro<text:tab/>3</text:a></text:p>
          <text:p text:style-name="P7"><text:a xlink:type="simple" xlink:href="#__RefHeading___Toc546_919659537%20Copia%201%20Copia%201" office:name="3. Reflexión" text:style-name="Index_20_Link" text:visited-style-name="Index_20_Link">3. Reflexión<text:tab/>3</text:a></text:p>
          <text:p text:style-name="P7"><text:a xlink:type="simple" xlink:href="#__RefHeading___Toc6287_207081074" office:name="Los movimientos en los programas informáticos" text:style-name="Index_20_Link" text:visited-style-name="Index_20_Link">Los movimientos en los programas informáticos<text:tab/>3</text:a></text:p>
          <text:p text:style-name="P6"><text:a xlink:type="simple" xlink:href="#__RefHeading___Toc948_1139492535%20Copia%201%20Copia%201" office:name="3.3. Escala" text:style-name="Index_20_Link" text:visited-style-name="Index_20_Link">3.3. Escala<text:tab/>4</text:a></text:p>
          <text:p text:style-name="P6"><text:a xlink:type="simple" xlink:href="#__RefHeading___Toc948_1139492535%20Copia%201%20Copia%202" office:name="3.4. Planos" text:style-name="Index_20_Link" text:visited-style-name="Index_20_Link">3.4. Planos<text:tab/>5</text:a></text:p>
          <text:p text:style-name="P8"><text:a xlink:type="simple" xlink:href="#__RefHeading___Toc2283_3833751476%20Copia%201%20Copia%202" office:name="El plano" text:style-name="Index_20_Link" text:visited-style-name="Index_20_Link">El plano<text:tab/>5</text:a></text:p>
          <text:p text:style-name="P8"><text:a xlink:type="simple" xlink:href="#__RefHeading___Toc2283_3833751476%20Copia%201%20Copia%202%20Copia%201" office:name="La maqueta" text:style-name="Index_20_Link" text:visited-style-name="Index_20_Link">La maqueta<text:tab/>5</text:a></text:p>
          <text:p text:style-name="P6"><text:a xlink:type="simple" xlink:href="#__RefHeading___Toc5023_207081074" office:name="Atribución de los recursos incorporados al documento" text:style-name="Index_20_Link" text:visited-style-name="Index_20_Link">Atribución de los recursos incorporados al documento<text:tab/>5</text:a></text:p>
        </text:index-body>
      </text:table-of-content>
      <text:p text:style-name="P9"><draw:frame draw:style-name="fr1" draw:name="Copia de Imagen1 Copy 1 1" text:anchor-type="paragraph" svg:y="3cm" svg:width="4.001cm" style:rel-width="scale" svg:height="1.27cm" style:rel-height="scale" draw:z-index="10"><draw:image xlink:href="Pictures/100000010000078000000247109E2894.png" xlink:type="simple" xlink:show="embed" xlink:actuate="onLoad" draw:mime-type="image/png"/></draw:frame></text:p>
      <text:list text:style-name="Outline">
        <text:list-item>
          <text:h text:style-name="P10" text:outline-level="1"><text:bookmark-start text:name="__RefHeading___Toc940_1139492535"/>Tengo una idea...<text:bookmark-end text:name="__RefHeading___Toc940_1139492535"/></text:h>
          <text:list>
            <text:list-item>
              <text:h text:style-name="P11" text:outline-level="2"><text:bookmark-start text:name="__RefHeading___Toc4633_1411494117"/><text:span text:style-name="T2">3. </text:span><text:span text:style-name="T3">Laboratorio de ideas</text:span><text:bookmark-end text:name="__RefHeading___Toc4633_1411494117"/></text:h>
              <text:list>
                <text:list-item>
                  <text:h text:style-name="P12" text:outline-level="3"><text:bookmark-start text:name="__RefHeading___Toc948_1139492535"/>3.<text:span text:style-name="T3">1</text:span>. <text:span text:style-name="T4">Coordenadas cartesianas</text:span><text:bookmark-end text:name="__RefHeading___Toc948_1139492535"/></text:h>
                </text:list-item>
              </text:list>
            </text:list-item>
          </text:list>
        </text:list-item>
      </text:list>
      <text:p text:style-name="P13"><text:bookmark-start text:name="__RefHeading___Toc6281_207081074"/>Para dar la situación de un punto en el plano, o de un objeto en un lugar, se <text:span text:style-name="T5">usan</text:span> <text:span text:style-name="T6">sus</text:span> coordenadas.<text:bookmark-end text:name="__RefHeading___Toc6281_207081074"/></text:p>
      <text:p text:style-name="P13">En matemáticas, se utilizan las <text:span text:style-name="T7">coordenadas cartesianas.</text:span></text:p>
      <text:p text:style-name="P14"><draw:frame draw:style-name="fr2" draw:name="Imagen2" text:anchor-type="paragraph" svg:x="-0.919cm" svg:y="0.407cm" svg:width="7.325cm" svg:height="5.969cm" draw:z-index="11"><draw:image xlink:href="Pictures/100000000000018F00000146A49F89E1.png" xlink:type="simple" xlink:show="embed" xlink:actuate="onLoad" draw:mime-type="image/png"/></draw:frame>Son dos números que indican la posición <text:span text:style-name="T7">horizontal</text:span> y <text:span text:style-name="T7">vertical</text:span> respecto a dos ejes, <text:span text:style-name="T7">los ejes cartesianos</text:span>.</text:p>
      <text:p text:style-name="P15">Por ejemplo, el punto <text:span text:style-name="T8">Robi1</text:span> tiene de coordenadas <text:span text:style-name="T8">(4,2)</text:span> <text:span text:style-name="T9">(</text:span><text:span text:style-name="T10">horizontal</text:span><text:span text:style-name="T9">, </text:span><text:span text:style-name="T10">vertical</text:span><text:span text:style-name="T9">).</text:span></text:p>
      <text:p text:style-name="P13"><text:bookmark-start text:name="__RefHeading___Toc6283_207081074"/>El robot está encima del punto (4,3).<text:bookmark-end text:name="__RefHeading___Toc6283_207081074"/></text:p>
      <text:p text:style-name="P16">El punto donde se cortan los dos ejes de coordenadas es el (0,0).</text:p>
      <text:p text:style-name="P16">La cuadrícula que se ve en la imagen se llama primer cuadrante.</text:p>
      <text:p text:style-name="P16"><draw:frame draw:style-name="fr3" draw:name="Imagen10" text:anchor-type="paragraph" svg:x="14.288cm" svg:y="17.214cm" svg:width="5.138cm" svg:height="3.166cm" draw:z-index="20"><draw:image xlink:href="Pictures/10000001000001F4000001F497A49B86.png" xlink:type="simple" xlink:show="embed" xlink:actuate="onLoad" draw:mime-type="image/png"/></draw:frame></text:p>
      <text:p text:style-name="P17">En geografía se usan las “coordenadas geográficas”, latitud y longitud que, al contrario de las de matemáticas, <text:span text:style-name="T9">vistas sobre un plano</text:span> representan vertical y horizontal.</text:p>
      <text:list text:continue-numbering="true" text:style-name="Outline">
        <text:list-item>
          <text:list>
            <text:list-item>
              <text:list>
                <text:list-item>
                  <text:h text:style-name="P18" text:outline-level="3"><text:bookmark-start text:name="__RefHeading___Toc948_1139492535 Copia 1"/>3.<text:span text:style-name="T11">2</text:span>. <text:span text:style-name="T4">Movimientos en geometría</text:span><text:bookmark-end text:name="__RefHeading___Toc948_1139492535 Copia 1"/></text:h>
                </text:list-item>
              </text:list>
            </text:list-item>
          </text:list>
        </text:list-item>
      </text:list>
      <text:p text:style-name="P16"><text:bookmark-start text:name="__RefHeading___Toc6285_207081074"/>En geometría, hacer un movimiento de una figura consiste en <text:span text:style-name="T12">crear</text:span> otra <text:span text:style-name="T13">con la misma forma y tamaño que la</text:span> primera en otro lugar.<text:bookmark-end text:name="__RefHeading___Toc6285_207081074"/></text:p>
      <text:p text:style-name="P16">A los movimientos también se les llama <text:span text:style-name="T7">simetrías</text:span>.</text:p>
      <text:p text:style-name="P16">Los más importantes son tres: <text:span text:style-name="T7">traslación, </text:span><text:span text:style-name="T14">rotación</text:span><text:span text:style-name="T7"> y reflexión.</text:span></text:p>
      <text:p text:style-name="P16">Vas a estudiar cada uno de ellos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19" text:outline-level="5"><text:bookmark-start text:name="__RefHeading___Toc546_919659537"/><text:span text:style-name="T15">1. </text:span>Traslación<text:bookmark-end text:name="__RefHeading___Toc546_919659537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0"><draw:frame draw:style-name="fr4" draw:name="Imagen3" text:anchor-type="paragraph" svg:x="-0.538cm" svg:y="0.191cm" svg:width="3.724cm" svg:height="3.346cm" draw:z-index="12"><draw:image xlink:href="Pictures/10000000000001B6000001B6A99C9C05.jpg" xlink:type="simple" xlink:show="embed" xlink:actuate="onLoad" draw:mime-type="image/jpeg"/></draw:frame><text:span text:style-name="Strong_20_Emphasis"><text:span text:style-name="T16">L</text:span></text:span><text:span text:style-name="Strong_20_Emphasis"><text:span text:style-name="T17">a mano de la imagen está moviendo una ficha en </text:span></text:span><text:span text:style-name="Strong_20_Emphasis"><text:span text:style-name="T18">una dirección </text:span></text:span><text:span text:style-name="Strong_20_Emphasis"><text:span text:style-name="T17">(siguiendo la línea) y en un sentido (hacia la derecha).</text:span></text:span></text:p>
      <text:p text:style-name="P20"><text:span text:style-name="Strong_20_Emphasis"><text:span text:style-name="T17">A este movimiento se le llama </text:span></text:span><text:span text:style-name="Strong_20_Emphasis"><text:span text:style-name="T19">traslación</text:span></text:span><text:span text:style-name="Strong_20_Emphasis"><text:span text:style-name="T17">.</text:span></text:span></text:p>
      <text:p text:style-name="P20"><text:span text:style-name="Strong_20_Emphasis"><text:span text:style-name="T19">Para hacer una traslación hay que saber la dirección y el sentido del movimiento (una flecha).</text:span></text:span></text:p>
      <text:p text:style-name="P21"><text:span text:style-name="Strong_20_Emphasis"><text:span text:style-name="T20">La traslación</text:span></text:span><text:span text:style-name="Strong_20_Emphasis"><text:span text:style-name="T17"> no cambia la orientación de las figuras.</text:span></text:span></text:p>
      <text:p text:style-name="P22"><text:span text:style-name="Strong_20_Emphasis"><text:span text:style-name="T21">Los banderines de una fiesta son un ejemplo de figuras trasladadas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Heading_20_5" text:outline-level="5"><draw:frame draw:style-name="fr5" draw:name="Imagen6" text:anchor-type="paragraph" svg:x="13.744cm" svg:y="-0.192cm" svg:width="2.932cm" svg:height="6.35cm" draw:z-index="17"><draw:image xlink:href="Pictures/1000000000000159000002EE3A4CBD26.jpg" xlink:type="simple" xlink:show="embed" xlink:actuate="onLoad" draw:mime-type="image/jpeg"/></draw:frame><text:bookmark-start text:name="__RefHeading___Toc546_919659537 Copia 1"/><text:span text:style-name="T15">2. </text:span><text:span text:style-name="T22">Rotación o giro</text:span><text:bookmark-end text:name="__RefHeading___Toc546_919659537 Copia 1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3"><draw:frame draw:style-name="fr6" draw:name="Imagen3 Copia 1" text:anchor-type="paragraph" svg:x="-0.379cm" svg:y="0.455cm" svg:width="3.724cm" svg:height="3.724cm" draw:z-index="13"><draw:image xlink:href="Pictures/10000000000000C8000000C844DD22D3.jpg" xlink:type="simple" xlink:show="embed" xlink:actuate="onLoad" draw:mime-type="image/jpeg"/></draw:frame><text:span text:style-name="Strong_20_Emphasis"><text:span text:style-name="T23">Al abrir la</text:span></text:span><text:span text:style-name="Strong_20_Emphasis"><text:span text:style-name="T17"> puerta con una llave estás haciendo un </text:span></text:span><text:span text:style-name="Strong_20_Emphasis"><text:span text:style-name="T19">giro.</text:span></text:span></text:p>
      <text:p text:style-name="P13"><text:span text:style-name="Strong_20_Emphasis"><text:span text:style-name="T19">El giro es un movimiento que tiene como elementos importantes un centro y un ángulo orientado.</text:span></text:span></text:p>
      <text:p text:style-name="P13"><text:span text:style-name="Strong_20_Emphasis"><text:span text:style-name="T17">El giro no cambia la orientación de las figuras.</text:span></text:span></text:p>
      <text:p text:style-name="P13"><text:span text:style-name="Strong_20_Emphasis"><text:span text:style-name="T17">Los </text:span></text:span><text:span text:style-name="Strong_20_Emphasis"><text:span text:style-name="T19">giros de 180º también se llaman simetrías centrales</text:span></text:span><text:span text:style-name="Strong_20_Emphasis"><text:span text:style-name="T17">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3" text:outline-level="5"><text:bookmark-start text:name="__RefHeading___Toc546_919659537 Copia 1 Copia 1"/><text:span text:style-name="T15">3. </text:span>Reflexión<text:bookmark-end text:name="__RefHeading___Toc546_919659537 Copia 1 Copia 1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0"><draw:frame draw:style-name="fr6" draw:name="Imagen3 Copia 1 Copia 1" text:anchor-type="paragraph" svg:x="-0.432cm" svg:y="0.199cm" svg:width="5.091cm" svg:height="4.195cm" draw:z-index="14"><draw:image xlink:href="Pictures/1000000000000258000001EF86F1F7F8.jpg" xlink:type="simple" xlink:show="embed" xlink:actuate="onLoad" draw:mime-type="image/jpeg"/></draw:frame><text:span text:style-name="Strong_20_Emphasis"><text:span text:style-name="T24">Este movimiento consiste en hacer un "</text:span></text:span><text:span text:style-name="Strong_20_Emphasis"><text:span text:style-name="T25">efecto espejo", </text:span></text:span><text:span text:style-name="Strong_20_Emphasis"><text:span text:style-name="T26">por tanto cambia la orientación de las figuras (el lado izquierdo pasa a ser el lado derecho).</text:span></text:span></text:p>
      <text:p text:style-name="P20"><text:span text:style-name="Strong_20_Emphasis">El lugar donde colocarías el espejo es el “eje de reflexión” </text:span><text:span text:style-name="Strong_20_Emphasis"><text:span text:style-name="T12">o “eje de simetría”</text:span></text:span><text:span text:style-name="Strong_20_Emphasis">.</text:span></text:p>
      <text:p text:style-name="P13"><text:span text:style-name="Strong_20_Emphasis"><text:span text:style-name="T24">La reflexión también se llama </text:span></text:span><text:span text:style-name="Strong_20_Emphasis"><text:span text:style-name="T25">simetría axial</text:span></text:span><text:span text:style-name="Strong_20_Emphasis"><text:span text:style-name="T24"> (porque se refleja siguiendo e</text:span></text:span><text:span text:style-name="Strong_20_Emphasis"><text:span text:style-name="T26">l</text:span></text:span><text:span text:style-name="Strong_20_Emphasis"><text:span text:style-name="T24"> eje).</text:span></text:span></text:p>
      <text:p text:style-name="P13"><text:span text:style-name="Strong_20_Emphasis"><text:span text:style-name="T27">Los tres movimientos anteriores son simetrías, pero, en contextos cotidianos, cuando se habla de simetría sin decir nada más, se refiere a la simetría axial.</text:span>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Heading_20_5" text:outline-level="5"><text:bookmark-start text:name="__RefHeading___Toc6287_207081074"/><text:span text:style-name="Strong_20_Emphasis">Los movimientos en los programas informáticos</text:span><text:bookmark-end text:name="__RefHeading___Toc6287_207081074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4"><text:span text:style-name="Strong_20_Emphasis"><text:span text:style-name="T28">Cualquier software que permite trabajar con imágenes tiene un menú con </text:span></text:span><text:span text:style-name="Strong_20_Emphasis"><text:span text:style-name="T29">opciones</text:span></text:span><text:span text:style-name="Strong_20_Emphasis"><text:span text:style-name="T28"> que hacen movimientos.</text:span></text:span></text:p>
      <text:p text:style-name="P24"><text:span text:style-name="Strong_20_Emphasis"><text:span text:style-name="T28"/></text:span></text:p>
      <text:p text:style-name="P25"><text:soft-page-break/><text:span text:style-name="Strong_20_Emphasis"><text:span text:style-name="T28">Por ejemplo, est</text:span></text:span><text:span text:style-name="Strong_20_Emphasis"><text:span text:style-name="T29">as son las opciones </text:span></text:span><text:span text:style-name="Strong_20_Emphasis"><text:span text:style-name="T28">de LibreOffice Writer. </text:span></text:span></text:p>
      <text:p text:style-name="P26"><text:span text:style-name="Strong_20_Emphasis"><text:span text:style-name="T30">En la vida real hay muchos elementos arquitectónicos que contienen figuras con movimientos: vidrieras, balcones…</text:span></text:span></text:p>
      <text:p text:style-name="P26"><text:span text:style-name="Strong_20_Emphasis"><text:span text:style-name="T31">También </text:span></text:span><text:span text:style-name="Strong_20_Emphasis"><text:span text:style-name="T32">en la naturaleza </text:span></text:span><text:span text:style-name="Strong_20_Emphasis"><text:span text:style-name="T31">hay figuras </text:span></text:span><text:span text:style-name="Strong_20_Emphasis"><text:span text:style-name="T33">y animales o plantas</text:span></text:span><text:span text:style-name="Strong_20_Emphasis"><text:span text:style-name="T31"> que tienen dentro de ellas simetrías, </text:span></text:span><text:span text:style-name="Strong_20_Emphasis"><text:span text:style-name="T33">por ejemplo: una mariposa, una margarita…</text:span></text:span></text:p>
      <text:list xml:id="list95554126439082" text:continue-numbering="true" text:style-name="Outline">
        <text:list-item>
          <text:list>
            <text:list-item>
              <text:list>
                <text:list-item>
                  <text:h text:style-name="P27" text:outline-level="3"><text:bookmark-start text:name="__RefHeading___Toc948_1139492535 Copia 1 Copia 1"/><text:span text:style-name="T34">3.</text:span><text:span text:style-name="T35">3</text:span><text:span text:style-name="T34">. </text:span><text:span text:style-name="T36">E</text:span><text:span text:style-name="T35">scala</text:span><text:bookmark-end text:name="__RefHeading___Toc948_1139492535 Copia 1 Copia 1"/></text:h>
                </text:list-item>
              </text:list>
            </text:list-item>
          </text:list>
        </text:list-item>
      </text:list>
      <text:p text:style-name="P20"><text:bookmark-start text:name="__RefHeading___Toc6289_207081074"/><text:span text:style-name="T37">Para</text:span><text:span text:style-name="T38"> representar una mesa en una hoja de papel </text:span><text:span text:style-name="T37">tienes </text:span><text:span text:style-name="T38">que </text:span><text:span text:style-name="Strong_20_Emphasis"><text:span text:style-name="T38">reducir su tamaño</text:span></text:span><text:span text:style-name="T38">.</text:span><text:bookmark-end text:name="__RefHeading___Toc6289_207081074"/></text:p>
      <text:p text:style-name="P20"><text:bookmark-start text:name="__RefHeading___Toc6291_207081074"/><text:span text:style-name="T38">Si además quieres que tenga la misma forma, tendrás que medir sus lados y su altura y, después, </text:span><text:span text:style-name="Strong_20_Emphasis"><text:span text:style-name="T38">dividir</text:span></text:span><text:span text:style-name="T38"> cada medida siempre por el mismo número, por ejemplo entre dos.</text:span><text:bookmark-end text:name="__RefHeading___Toc6291_207081074"/></text:p>
      <text:p text:style-name="P13"><text:bookmark-start text:name="__RefHeading___Toc6293_207081074"/><text:span text:style-name="T38">Estás haciendo una </text:span><text:span text:style-name="Strong_20_Emphasis"><text:span text:style-name="T38">escala</text:span></text:span><text:span text:style-name="T38">.</text:span><text:bookmark-end text:name="__RefHeading___Toc6293_207081074"/></text:p>
      <text:p text:style-name="P20"><text:bookmark-start text:name="__RefHeading___Toc6295_207081074"/><text:span text:style-name="T39">H</text:span><text:span text:style-name="T40">acer un </text:span><text:span text:style-name="T39">objeto a </text:span><text:span text:style-name="T40">escala </text:span><text:span text:style-name="T39">consiste en</text:span><text:span text:style-name="T40"> </text:span><text:span text:style-name="Strong_20_Emphasis"><text:span text:style-name="T40">dividir</text:span></text:span><text:span text:style-name="T40"> o </text:span><text:span text:style-name="Strong_20_Emphasis"><text:span text:style-name="T40">multiplicar</text:span></text:span><text:span text:style-name="T40"> </text:span><text:span text:style-name="T39">sus</text:span><text:span text:style-name="T40"> medidas por un número. </text:span><text:span text:style-name="T41">Se indica poniendo dos números separados por dos puntos</text:span><text:bookmark-end text:name="__RefHeading___Toc6295_207081074"/></text:p>
      <text:p text:style-name="P28"><text:bookmark-start text:name="__RefHeading___Toc6303_207081074"/>El <text:span text:style-name="T7">primer número </text:span><text:span text:style-name="T42">es</text:span><text:span text:style-name="T7"> el dato del dibujo, y el segundo número indica el dato real.</text:span><text:bookmark-end text:name="__RefHeading___Toc6303_207081074"/></text:p>
      <text:p text:style-name="P29"><text:bookmark-start text:name="__RefHeading___Toc6305_207081074"/>(dibujo) : (real)<text:bookmark-end text:name="__RefHeading___Toc6305_207081074"/></text:p>
      <text:p text:style-name="P13"><text:bookmark-start text:name="__RefHeading___Toc6297_207081074"/>La <text:span text:style-name="T7">división reduce</text:span> el tamaño, la <text:span text:style-name="T7">multiplicación lo aumenta</text:span>.<text:bookmark-end text:name="__RefHeading___Toc6297_207081074"/></text:p>
      <text:list text:style-name="L1">
        <text:list-item>
          <text:p text:style-name="P30"><text:span text:style-name="T41">E</text:span><text:span text:style-name="T38">jemplo </text:span><text:span text:style-name="T41">de reducción:</text:span><text:span text:style-name="T38"> si la  mesa mide </text:span><text:span text:style-name="Strong_20_Emphasis"><text:span text:style-name="T38">60 cm</text:span></text:span><text:span text:style-name="T38"> y hacemos la </text:span><text:span text:style-name="Strong_20_Emphasis"><text:span text:style-name="T38">cuarta parte</text:span></text:span><text:span text:style-name="T38"> obtenemos 15 cm. Estamos aplicando una escala </text:span><text:span text:style-name="Strong_20_Emphasis"><text:span text:style-name="T38">1:4</text:span></text:span><text:span text:style-name="T38">, cada centímetro del dibujo son cuatro centímetros en la realidad.</text:span></text:p>
        </text:list-item>
        <text:list-item>
          <text:p text:style-name="P31"><text:span text:style-name="T43">Ejemplo de ampliación: para</text:span> dibujar un clip que mide de largo 3 cm <text:span text:style-name="T43">al doble de su tamaño se</text:span> multiplican <text:span text:style-name="T43">sus medidas </text:span>por dos. <text:span text:style-name="T38">La escala ahora es </text:span><text:span text:style-name="Strong_20_Emphasis"><text:span text:style-name="T38">2:1</text:span></text:span><text:span text:style-name="T38">, el dibujo mide el </text:span><text:span text:style-name="Strong_20_Emphasis"><text:span text:style-name="T38">doble</text:span></text:span><text:span text:style-name="T38"> que en la realidad.</text:span></text:p>
        </text:list-item>
      </text:list>
      <text:list text:continue-list="list95554126439082" text:style-name="Outline">
        <text:list-item>
          <text:list>
            <text:list-item>
              <text:list>
                <text:list-item>
                  <text:h text:style-name="P32" text:outline-level="3"><text:bookmark-start text:name="__RefHeading___Toc948_1139492535 Copia 1 Copia 2"/><text:soft-page-break/>3.<text:span text:style-name="T44">4</text:span>. <text:span text:style-name="T4">Planos</text:span><text:bookmark-end text:name="__RefHeading___Toc948_1139492535 Copia 1 Copia 2"/></text:h>
                  <text:list>
                    <text:list-item>
                      <text:h text:style-name="P33" text:outline-level="4"><text:bookmark-start text:name="__RefHeading___Toc2283_3833751476 Copia 1 Copia 2"/><text:span text:style-name="T44">E</text:span>l plano<text:bookmark-end text:name="__RefHeading___Toc2283_3833751476 Copia 1 Copia 2"/></text:h>
                    </text:list-item>
                  </text:list>
                </text:list-item>
              </text:list>
            </text:list-item>
          </text:list>
        </text:list-item>
      </text:list>
      <text:p text:style-name="P13"><draw:frame draw:style-name="fr7" draw:name="Imagen8" text:anchor-type="paragraph" svg:x="13.69cm" svg:y="-0.056cm" svg:width="3.311cm" svg:height="3.311cm" draw:z-index="18"><draw:image xlink:href="Pictures/10000001000001F4000001F46163014C.png" xlink:type="simple" xlink:show="embed" xlink:actuate="onLoad" draw:mime-type="image/png"/></draw:frame><text:bookmark-start text:name="__RefHeading___Toc6313_207081074"/><text:span text:style-name="T38">Un </text:span><text:span text:style-name="Strong_20_Emphasis"><text:span text:style-name="T40">plano</text:span></text:span><text:span text:style-name="T38"> es una representación gráfica de objetos reales en dos dimensiones.</text:span><text:bookmark-end text:name="__RefHeading___Toc6313_207081074"/></text:p>
      <text:p text:style-name="P34">Los <text:span text:style-name="T45">elementos de los planos suelen estar dibujados a escala.</text:span></text:p>
      <text:p text:style-name="P13"><text:bookmark-start text:name="__RefHeading___Toc6315_207081074"/>Se utilizan en una variedad de campos, como la ingeniería, la cartografía...<text:bookmark-end text:name="__RefHeading___Toc6315_207081074"/></text:p>
      <text:p text:style-name="P13"><text:bookmark-start text:name="__RefHeading___Toc6317_207081074"/>Aunque principalmente son dibujos, también pueden incluir otros datos.<text:bookmark-end text:name="__RefHeading___Toc6317_207081074"/></text:p>
      <text:p text:style-name="P13"><text:bookmark-start text:name="__RefHeading___Toc6319_207081074"/>La diferencia entre un plano y un mapa es el nivel de detalle. <draw:frame draw:style-name="fr8" draw:name="Imagen9" text:anchor-type="char" svg:x="13.875cm" svg:y="-0.219cm" svg:width="3.304cm" svg:height="3.304cm" draw:z-index="19"><draw:image xlink:href="Pictures/10000001000001F4000001F4DAD16F40.png" xlink:type="simple" xlink:show="embed" xlink:actuate="onLoad" draw:mime-type="image/png"/></draw:frame><text:bookmark-end text:name="__RefHeading___Toc6319_207081074"/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h text:style-name="P35" text:outline-level="4"><text:bookmark-start text:name="__RefHeading___Toc2283_3833751476 Copia 1 Copia 2 Copia 1"/>La maqueta<text:bookmark-end text:name="__RefHeading___Toc2283_3833751476 Copia 1 Copia 2 Copia 1"/></text:h>
                    </text:list-item>
                  </text:list>
                </text:list-item>
              </text:list>
            </text:list-item>
          </text:list>
        </text:list-item>
      </text:list>
      <text:p text:style-name="Normal"><text:bookmark-start text:name="__RefHeading___Toc6321_207081074"/>Una maqueta es similar al plano pero sus elementos están hechos en tres dimensiones.<text:bookmark-end text:name="__RefHeading___Toc6321_207081074"/></text:p>
      <text:p text:style-name="Horizontal_20_Line"/>
      <text:list text:continue-numbering="true" text:style-name="Outline">
        <text:list-item>
          <text:list>
            <text:list-item>
              <text:list>
                <text:list-item>
                  <text:h text:style-name="P36" text:outline-level="3"><text:bookmark-start text:name="__RefHeading___Toc5023_207081074"/>Atribución d<text:span text:style-name="T46">e los</text:span> recursos incorporados a<text:span text:style-name="T46">l</text:span> documento<text:bookmark-end text:name="__RefHeading___Toc5023_207081074"/></text:h>
                </text:list-item>
              </text:list>
            </text:list-item>
          </text:list>
        </text:list-item>
      </text:list>
      <text:p text:style-name="P37">Recursos incorporados por orde<text:span text:style-name="T46">n</text:span> de aparición <text:span text:style-name="T46">y página</text:span>:</text:p>
      <text:p text:style-name="P38"/>
      <text:p text:style-name="P39"><text:span text:style-name="T47">Pá</text:span><text:span text:style-name="T46">g</text:span><text:span text:style-name="T47">ina </text:span><text:span text:style-name="T48">2</text:span><text:span text:style-name="T47">: </text:span><text:span text:style-name="T49">Elaboración propia </text:span><text:span text:style-name="T50">utilizando para su realización el software GeoGebra. </text:span><text:a xlink:type="simple" xlink:href="https://www.geogebra.org/license" text:style-name="Internet_20_link" text:visited-style-name="Visited_20_Internet_20_Link"><text:span text:style-name="T50">Licencia GeoGebra.</text:span></text:a> <text:span text:style-name="T51">Y un pictograma de Arasaac </text:span><text:span text:style-name="T48">(robot)</text:span><text:span text:style-name="T51">. </text:span><text:span text:style-name="T52">Primer c</text:span><text:span text:style-name="T49">uadrante.</text:span></text:p>
      <text:p text:style-name="P40"><text:span text:style-name="T53">Página 3: Elaboración propia (proxecto cREAgal). Banderines.</text:span><text:span text:style-name="T54"> </text:span><text:a xlink:type="simple" xlink:href="https://creativecommons.org/licenses/by-nc-sa/4.0/deed.es" text:style-name="Internet_20_link" text:visited-style-name="Visited_20_Internet_20_Link"><text:span text:style-name="T55">Licen</text:span><text:span text:style-name="T56">ci</text:span><text:span text:style-name="T55">a Creative Commons Reco</text:span><text:span text:style-name="T56">no</text:span><text:span text:style-name="T55">c</text:span><text:span text:style-name="T56">imie</text:span><text:span text:style-name="T55">nto No-comercial Compartir igual 4.0</text:span></text:a></text:p>
      <text:p text:style-name="P41"><text:span text:style-name="T47">Pá</text:span><text:span text:style-name="T46">g</text:span><text:span text:style-name="T47">ina </text:span><text:span text:style-name="T48">3</text:span><text:span text:style-name="T47">: </text:span><text:span text:style-name="T49">Elaboración propia </text:span><text:span text:style-name="T50">utilizando para su realización el software GeoGebra. </text:span><text:a xlink:type="simple" xlink:href="https://www.geogebra.org/license" text:style-name="Internet_20_link" text:visited-style-name="Visited_20_Internet_20_Link"><text:span text:style-name="T50">Licencia GeoGebra.</text:span></text:a> <text:span text:style-name="T51">Y un pictograma de Arasaac </text:span><text:span text:style-name="T48">(elfo)</text:span><text:span text:style-name="T51">. </text:span><text:span text:style-name="T52">Simetría central.</text:span></text:p>
      <text:p text:style-name="P41"><text:span text:style-name="T47">Pá</text:span><text:span text:style-name="T46">g</text:span><text:span text:style-name="T47">ina </text:span><text:span text:style-name="T48">3</text:span><text:span text:style-name="T47">: </text:span><text:span text:style-name="T49">Elaboración propia </text:span><text:span text:style-name="T50">utilizando para su realización el software GeoGebra. </text:span><text:a xlink:type="simple" xlink:href="https://www.geogebra.org/license" text:style-name="Internet_20_link" text:visited-style-name="Visited_20_Internet_20_Link"><text:span text:style-name="T50">Licencia GeoGebra.</text:span></text:a> <text:span text:style-name="T51">Y un pictograma de Arasaac </text:span><text:span text:style-name="T48">(elfo)</text:span><text:span text:style-name="T51">. </text:span><text:span text:style-name="T52">Simetría axial horizontal.</text:span></text:p>
      <text:p text:style-name="P42"><text:span text:style-name="T57">Pá</text:span><text:span text:style-name="T58">g</text:span><text:span text:style-name="T57">ina </text:span><text:span text:style-name="T59">4</text:span><text:span text:style-name="T57">: </text:span><text:span text:style-name="T53">Elaboración propia (proxecto cREAgal). Captura de pantalla del menú de imagen del software LibreOffice Writer. </text:span><text:a xlink:type="simple" xlink:href="https://en.wikipedia.org/wiki/es:GNU_Lesser_General_Public_License" text:style-name="Internet_20_link" text:visited-style-name="Visited_20_Internet_20_Link"><text:span text:style-name="T27">Licencia Pública General Reducida de GNU</text:span></text:a></text:p>
      <text:p text:style-name="P39">Pá<text:span text:style-name="T46">g</text:span>ina <text:span text:style-name="T49">4</text:span>: <text:span text:style-name="T49">Elaboración propia </text:span><text:span text:style-name="T50">utilizando para su realización el software GeoGebra. </text:span><text:a xlink:type="simple" xlink:href="https://www.geogebra.org/license" text:style-name="Internet_20_link" text:visited-style-name="Visited_20_Internet_20_Link"><text:span text:style-name="T50">Licencia GeoGebra.</text:span></text:a> <text:span text:style-name="T51">Y un pictograma de Arasaac </text:span><text:span text:style-name="T48">(mesa)</text:span><text:span text:style-name="T51">. Escala</text:span><text:span text:style-name="T49">.</text:span></text:p>
      <text:p text:style-name="P43"/>
      <text:p text:style-name="P44"><text:span text:style-name="T60">Los pictogramas que están en este documento son propiedad del Gobierno de Aragón y fueron creados por Sergio Palao para ARASAAC (</text:span><text:a xlink:type="simple" xlink:href="http://www.arasaac.org/" office:target-frame-name="_blank" xlink:show="new" text:style-name="Internet_20_link" text:visited-style-name="Visited_20_Internet_20_Link"><text:span text:style-name="T61">http://www.arasaac.org</text:span></text:a><text:span text:style-name="T60">), que los distribuye bajo </text:span><text:a xlink:type="simple" xlink:href="https://creativecommons.org/licenses/by-nc-sa/4.0/deed.es" office:target-frame-name="_blank" xlink:show="new" text:style-name="Internet_20_link" text:visited-style-name="Visited_20_Internet_20_Link"><text:span text:style-name="T61">Licencia Creative Commons BY-NC-SA.</text:span></text:a></text:p>
      <text:p text:style-name="P43"/>
      <text:p text:style-name="P45"><draw:a xlink:type="simple" xlink:href="https://creativecommons.org/licenses/by-nc-sa/4.0/deed.gl"><draw:frame draw:style-name="fr9" draw:name="HTTPS://CREATIVECOMMONS.ORG/LICENSES/BY-NC-SA/4.0/DEED.GL" text:anchor-type="paragraph" svg:x="0cm" svg:y="0.102cm" svg:width="2.586cm" svg:height="0.907cm" draw:z-index="0"><draw:image xlink:href="Pictures/100000000000017C00000085E0180CE7.png" xlink:type="simple" xlink:show="embed" xlink:actuate="onLoad" draw:mime-type="image/png"/></draw:frame></draw:a><text:span text:style-name="T62">“</text:span><text:span text:style-name="T63">Resumen de contenidos: </text:span><text:span text:style-name="T64">Tengo una idea...</text:span><text:span text:style-name="T62">”, d</text:span><text:span text:style-name="T63">el</text:span><text:span text:style-name="T62"> proxecto </text:span><text:span text:style-name="T65">cREAgal</text:span><text:span text:style-name="T62">, </text:span><text:span text:style-name="T63">se publica</text:span><text:span text:style-name="T62"> </text:span><text:span text:style-name="T66">co</text:span><text:span text:style-name="T63">n l</text:span><text:span text:style-name="T66">a</text:span><text:span text:style-name="T62"> </text:span><text:a xlink:type="simple" xlink:href="https://creativecommons.org/licenses/by-nc-sa/4.0/deed.es" text:style-name="Internet_20_link" text:visited-style-name="Visited_20_Internet_20_Link"><text:span text:style-name="T62">Licen</text:span><text:span text:style-name="T63">ci</text:span><text:span text:style-name="T62">a Creative Commons </text:span><text:span text:style-name="T67">Atribución</text:span><text:span text:style-name="T62"> No-comercial Compartir igual 4.0</text:span></text:a></text:p>
      <text:p text:style-name="P46"/>
      <text:p text:style-name="P4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007691" loext:opacity="100%" style:text-line-through-style="none" style:text-line-through-type="none" style:text-underline-style="none" style:text-blinking="false" style:text-overline-style="none" style:text-overline-color="font-color"/>
    </style:style>
    <style:style style:name="Graphics" style:family="graphic">
      <style:graphic-properties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1" fo:font-size="10pt" fo:language="es" fo:country="ES" fo:font-weight="bold" officeooo:paragraph-rsid="000f21ab" style:font-name-asian="Atkinson Hyperlegible1" style:font-size-asian="10pt" style:font-weight-asian="bold" style:font-name-complex="Atkinson Hyperlegible1" style:font-size-complex="10pt" style:font-weight-complex="bold"/>
    </style:style>
    <style:style style:name="MP2" style:family="paragraph" style:parent-style-name="Creagal_20_Cabecera_20_Derecha">
      <style:text-properties fo:color="#002b4a" loext:opacity="100%" fo:language="es" fo:country="ES"/>
    </style:style>
    <style:style style:name="MP3" style:family="paragraph" style:parent-style-name="Creagal_20_Cabecera_20_Derecha">
      <style:text-properties fo:language="es" fo:country="ES"/>
    </style:style>
    <style:style style:name="MP4" style:family="paragraph" style:parent-style-name="Cregal_20_Pie_20_de_20_Página_20_Derecha_20_Paginación">
      <style:text-properties fo:language="es" fo:country="ES"/>
    </style:style>
    <style:style style:name="MP5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P6" style:family="paragraph" style:parent-style-name="Footer">
      <style:text-properties fo:language="es" fo:country="ES"/>
    </style:style>
    <style:style style:name="MT1" style:family="text">
      <style:text-properties officeooo:rsid="001627d0"/>
    </style:style>
    <style:style style:name="MT2" style:family="text">
      <style:text-properties officeooo:rsid="005964ce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758cm" svg:width="3.311cm" style:rel-width="scale" svg:height="1.051cm" style:rel-height="scale" draw:z-index="5"><draw:image xlink:href="Pictures/100000010000078000000247109E2894.png" xlink:type="simple" xlink:show="embed" xlink:actuate="onLoad" draw:mime-type="image/png"/></draw:frame>Resum<text:span text:style-name="MT1">en</text:span> de cont<text:span text:style-name="MT1">en</text:span>idos: <text:span text:style-name="MT2">Tengo una idea...</text:span></text:p>
      </style:header>
      <style:header-first>
        <text:p text:style-name="MP2"/>
        <text:p text:style-name="MP3"/>
      </style:header-first>
      <style:footer>
        <text:p text:style-name="MP4"/>
        <text:p text:style-name="MP5"><draw:frame draw:style-name="Mfr2" draw:name="Copia de Imagen1 Copy 1 Copy 2 1" text:anchor-type="paragraph" svg:x="15.494cm" svg:y="0.009cm" svg:width="1.506cm" style:rel-width="scale" svg:height="0.467cm" style:rel-height="scale" draw:z-index="9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5</text:page-number></text:p>
      </style:footer>
      <style:footer-first>
        <text:p text:style-name="MP6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MP6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167</meta:editing-cycles>
    <meta:editing-duration>PT11H11M50S</meta:editing-duration>
    <dc:date>2026-08-13T09:55:53.387225700</dc:date>
    <meta:print-date>2026-08-13T09:54:24.901144700</meta:print-date>
    <meta:printed-by>Archivos PDF</meta:printed-by>
    <meta:document-statistic meta:table-count="0" meta:image-count="18" meta:object-count="0" meta:page-count="5" meta:paragraph-count="83" meta:word-count="943" meta:character-count="5800" meta:non-whitespace-character-count="4939"/>
  </office:meta>
</office:document-meta>
</file>