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78000000247109E2894.png" manifest:media-type="image/png"/>
  <manifest:file-entry manifest:full-path="Pictures/10000000000001A9000000DA7F0D70A8.png" manifest:media-type="image/png"/>
  <manifest:file-entry manifest:full-path="Pictures/10000000000003E7000001F8A8C02ABF.jpg" manifest:media-type="image/jpeg"/>
  <manifest:file-entry manifest:full-path="Pictures/100003B200000725000002337D63C3FE.svg" manifest:media-type="image/svg+xml"/>
  <manifest:file-entry manifest:full-path="Pictures/10000000000000E8000000DDAC75AC47.png" manifest:media-type="image/png"/>
  <manifest:file-entry manifest:full-path="Pictures/10000001000000560000001B1ECE0CA5.png" manifest:media-type="image/png"/>
  <manifest:file-entry manifest:full-path="Pictures/10000000000002B8000001B03115C558.jpg" manifest:media-type="image/jpeg"/>
  <manifest:file-entry manifest:full-path="Pictures/10000000000000F1000000DB6EFEEB27.png" manifest:media-type="image/png"/>
  <manifest:file-entry manifest:full-path="Pictures/100000000000023C000000FEAF8C0233.png" manifest:media-type="image/png"/>
  <manifest:file-entry manifest:full-path="Pictures/10000000000003200000028C090798D3.jpg" manifest:media-type="image/jpeg"/>
  <manifest:file-entry manifest:full-path="Pictures/10000000000002F3000000DF3C9AE86F.png" manifest:media-type="image/png"/>
  <manifest:file-entry manifest:full-path="Pictures/1000000000000325000000CE2704AB66.png" manifest:media-type="image/png"/>
  <manifest:file-entry manifest:full-path="Pictures/10000000000000F5000000FA4F2772B7.png" manifest:media-type="image/png"/>
  <manifest:file-entry manifest:full-path="Pictures/100000000000031F0000017566C85078.jpg" manifest:media-type="image/jpe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officeooo:paragraph-rsid="000d33d8"/>
    </style:style>
    <style:style style:name="P2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3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4" style:family="paragraph" style:parent-style-name="Contents_20_3">
      <style:paragraph-properties>
        <style:tab-stops>
          <style:tab-stop style:position="15.998cm" style:type="right" style:leader-style="dotted" style:leader-text="."/>
        </style:tab-stops>
      </style:paragraph-properties>
    </style:style>
    <style:style style:name="P5" style:family="paragraph" style:parent-style-name="Heading_20_1">
      <style:paragraph-properties fo:break-before="page"/>
      <style:text-properties officeooo:rsid="004b1fe4" officeooo:paragraph-rsid="004b1fe4"/>
    </style:style>
    <style:style style:name="P6" style:family="paragraph" style:parent-style-name="Heading_20_2">
      <style:text-properties officeooo:rsid="004b1fe4" officeooo:paragraph-rsid="004b1fe4"/>
    </style:style>
    <style:style style:name="P7" style:family="paragraph" style:parent-style-name="Heading_20_3">
      <style:paragraph-properties fo:margin-top="0.199cm" fo:margin-bottom="0.21cm" style:contextual-spacing="true" fo:line-height="115%" fo:text-align="left" style:justify-single-word="false"/>
      <style:text-properties fo:color="#002b4a" loext:opacity="100%" style:font-name="Atkinson Hyperlegible" fo:font-weight="bold" style:font-name-asian="Atkinson Hyperlegible" style:font-size-asian="14pt" style:font-weight-asian="bold" style:font-name-complex="Atkinson Hyperlegible" style:font-size-complex="18pt" style:font-weight-complex="bold"/>
    </style:style>
    <style:style style:name="P8" style:family="paragraph" style:parent-style-name="Normal" style:list-style-name="L1">
      <style:text-properties officeooo:rsid="004b1fe4" officeooo:paragraph-rsid="004b1fe4"/>
    </style:style>
    <style:style style:name="P9" style:family="paragraph" style:parent-style-name="Text_20_body">
      <style:text-properties fo:color="#002b4a" loext:opacity="100%" style:font-name="Atkinson Hyperlegible1" fo:font-weight="bold" officeooo:rsid="00963f70" officeooo:paragraph-rsid="002af0fa" style:font-weight-asian="bold" style:font-weight-complex="bold"/>
    </style:style>
    <style:style style:name="P10" style:family="paragraph" style:parent-style-name="Normal">
      <style:text-properties officeooo:paragraph-rsid="004b3884"/>
    </style:style>
    <style:style style:name="P11" style:family="paragraph" style:parent-style-name="Normal">
      <style:text-properties officeooo:rsid="004b1fe4" officeooo:paragraph-rsid="004b1fe4"/>
    </style:style>
    <style:style style:name="P12" style:family="paragraph" style:parent-style-name="Heading_20_2">
      <style:paragraph-properties fo:line-height="115%"/>
      <style:text-properties style:font-name="Atkinson Hyperlegible" fo:font-weight="bold" officeooo:rsid="004b1fe4" officeooo:paragraph-rsid="004b1fe4" style:font-name-asian="Atkinson Hyperlegible" style:font-weight-asian="bold" style:font-name-complex="Atkinson Hyperlegible" style:font-size-complex="28pt" style:font-weight-complex="bold"/>
    </style:style>
    <style:style style:name="P13" style:family="paragraph" style:parent-style-name="Normal">
      <style:text-properties officeooo:rsid="004d32c6" officeooo:paragraph-rsid="004d32c6"/>
    </style:style>
    <style:style style:name="P14" style:family="paragraph" style:parent-style-name="Normal" style:list-style-name="L2">
      <style:text-properties officeooo:paragraph-rsid="004d32c6"/>
    </style:style>
    <style:style style:name="P15" style:family="paragraph" style:parent-style-name="Normal" style:list-style-name="L2">
      <style:text-properties officeooo:rsid="004d32c6" officeooo:paragraph-rsid="004d32c6"/>
    </style:style>
    <style:style style:name="P16" style:family="paragraph" style:parent-style-name="Normal" style:list-style-name="L3">
      <style:text-properties officeooo:rsid="004d32c6" officeooo:paragraph-rsid="004d32c6"/>
    </style:style>
    <style:style style:name="P17" style:family="paragraph" style:parent-style-name="Normal">
      <style:text-properties officeooo:paragraph-rsid="004f0180"/>
    </style:style>
    <style:style style:name="P18" style:family="paragraph" style:parent-style-name="Normal">
      <style:text-properties officeooo:rsid="004f0180" officeooo:paragraph-rsid="004f0180"/>
    </style:style>
    <style:style style:name="P19" style:family="paragraph" style:parent-style-name="Normal" style:list-style-name="L4">
      <style:text-properties officeooo:rsid="004f0180" officeooo:paragraph-rsid="004f0180"/>
    </style:style>
    <style:style style:name="P20" style:family="paragraph" style:parent-style-name="Normal" style:list-style-name="L5">
      <style:text-properties officeooo:rsid="004f0180" officeooo:paragraph-rsid="004f0180"/>
    </style:style>
    <style:style style:name="P21" style:family="paragraph" style:parent-style-name="Normal" style:list-style-name="L6"/>
    <style:style style:name="P22" style:family="paragraph" style:parent-style-name="Normal" style:list-style-name="L6">
      <style:text-properties officeooo:rsid="0050e57c" officeooo:paragraph-rsid="0050e57c"/>
    </style:style>
    <style:style style:name="P23" style:family="paragraph" style:parent-style-name="Normal" style:list-style-name="L6">
      <style:text-properties officeooo:rsid="00510032" officeooo:paragraph-rsid="00510032"/>
    </style:style>
    <style:style style:name="P24" style:family="paragraph" style:parent-style-name="Normal" style:list-style-name="L7"/>
    <style:style style:name="P25" style:family="paragraph" style:parent-style-name="Normal" style:list-style-name="L7">
      <style:text-properties officeooo:paragraph-rsid="00510032"/>
    </style:style>
    <style:style style:name="P26" style:family="paragraph" style:parent-style-name="Heading_20_3" style:list-style-name="">
      <style:paragraph-properties fo:margin-top="0.199cm" fo:margin-bottom="0.21cm" style:contextual-spacing="true" fo:line-height="115%" fo:text-align="lef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P27" style:family="paragraph" style:parent-style-name="Heading_20_3">
      <style:paragraph-properties fo:margin-top="0.199cm" fo:margin-bottom="0.21cm" style:contextual-spacing="true" fo:text-align="left" style:justify-single-word="false" fo:break-before="page"/>
      <style:text-properties officeooo:rsid="00525a53"/>
    </style:style>
    <style:style style:name="P28" style:family="paragraph" style:parent-style-name="Heading_20_3">
      <style:paragraph-properties fo:margin-top="0.199cm" fo:margin-bottom="0.21cm" style:contextual-spacing="true" fo:line-height="115%" fo:text-align="left" style:justify-single-word="false"/>
      <style:text-properties fo:color="#002b4a" loext:opacity="100%" style:font-name="Atkinson Hyperlegible" fo:font-weight="bold" officeooo:rsid="00525a53" style:font-name-asian="Atkinson Hyperlegible" style:font-size-asian="14pt" style:font-weight-asian="bold" style:font-name-complex="Atkinson Hyperlegible" style:font-size-complex="18pt" style:font-weight-complex="bold"/>
    </style:style>
    <style:style style:name="P29" style:family="paragraph" style:parent-style-name="Normal">
      <style:text-properties officeooo:rsid="0053b3e2" officeooo:paragraph-rsid="0053b3e2"/>
    </style:style>
    <style:style style:name="P30" style:family="paragraph" style:parent-style-name="Heading_20_3">
      <style:paragraph-properties fo:text-align="left" style:justify-single-word="false"/>
      <style:text-properties fo:language="es" fo:country="ES"/>
    </style:style>
    <style:style style:name="P31" style:family="paragraph" style:parent-style-name="Creagal_20_Cabecera_20_Derecha">
      <style:paragraph-properties fo:text-align="left" style:justify-single-word="false"/>
      <style:text-properties fo:font-size="11pt" fo:language="es" fo:country="ES" style:font-size-asian="11pt" style:font-size-complex="11pt"/>
    </style:style>
    <style:style style:name="P32" style:family="paragraph" style:parent-style-name="Creagal_20_Cabecera_20_Derecha">
      <style:paragraph-properties fo:text-align="left" style:justify-single-word="false"/>
      <style:text-properties officeooo:paragraph-rsid="001417db"/>
    </style:style>
    <style:style style:name="P33" style:family="paragraph" style:parent-style-name="Creagal_20_Cabecera_20_Derecha">
      <style:paragraph-properties fo:text-align="left" style:justify-single-word="false"/>
      <style:text-properties fo:color="#002b4a" loext:opacity="100%" style:font-name="Atkinson Hyperlegible1" fo:font-size="10pt" fo:language="es" fo:country="ES" officeooo:rsid="00096b32" officeooo:paragraph-rsid="001417db" style:font-size-asian="10pt" style:font-size-complex="10pt"/>
    </style:style>
    <style:style style:name="P3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20bd4c"/>
    </style:style>
    <style:style style:name="P35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0a6aa2"/>
    </style:style>
    <style:style style:name="T1" style:family="text">
      <style:text-properties fo:color="#ffffff" loext:opacity="100%" fo:font-family="'Atkinson Hyperlegible'" style:font-pitch="variable" fo:font-size="28pt" fo:font-weight="bold" officeooo:rsid="000d33d8" style:font-size-asian="28pt" style:font-weight-asian="bold" style:font-size-complex="28pt" style:font-weight-complex="bold"/>
    </style:style>
    <style:style style:name="T2" style:family="text">
      <style:text-properties fo:color="#ffffff" loext:opacity="100%" fo:font-family="'Atkinson Hyperlegible'" style:font-pitch="variable" fo:font-size="28pt" fo:font-weight="bold" officeooo:rsid="001c40ba" style:font-size-asian="28pt" style:font-weight-asian="bold" style:font-size-complex="28pt" style:font-weight-complex="bold"/>
    </style:style>
    <style:style style:name="T3" style:family="text">
      <style:text-properties officeooo:rsid="00565e23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4b1fe4"/>
    </style:style>
    <style:style style:name="T6" style:family="text">
      <style:text-properties officeooo:rsid="004d32c6"/>
    </style:style>
    <style:style style:name="T7" style:family="text">
      <style:text-properties fo:color="#002b4a" loext:opacity="100%" style:font-name="Atkinson Hyperlegible" fo:font-size="12pt" officeooo:rsid="004d32c6" style:font-name-asian="Atkinson Hyperlegible" style:font-size-asian="10pt" style:font-name-complex="Atkinson Hyperlegible"/>
    </style:style>
    <style:style style:name="T8" style:family="text">
      <style:text-properties officeooo:rsid="0050e57c"/>
    </style:style>
    <style:style style:name="T9" style:family="text">
      <style:text-properties officeooo:rsid="00510032"/>
    </style:style>
    <style:style style:name="T10" style:family="text">
      <style:text-properties officeooo:rsid="0053b3e2"/>
    </style:style>
    <style:style style:name="T11" style:family="text">
      <style:text-properties officeooo:rsid="001b3151"/>
    </style:style>
    <style:style style:name="T12" style:family="text">
      <style:text-properties fo:color="#000000" loext:opacity="100%" style:font-name="Atkinson Hyperlegible1" fo:font-size="10pt" fo:language="es" fo:country="ES" fo:font-style="normal" officeooo:rsid="001fbfb5" style:font-size-asian="10pt" style:font-style-asian="normal" style:font-size-complex="10pt" style:font-style-complex="normal"/>
    </style:style>
    <style:style style:name="T13" style:family="text">
      <style:text-properties fo:color="#000000" loext:opacity="100%" style:font-name="Atkinson Hyperlegible1" fo:font-size="10pt" fo:language="es" fo:country="ES" fo:font-style="normal" officeooo:rsid="001417db" style:font-size-asian="10pt" style:font-style-asian="normal" style:font-size-complex="10pt" style:font-style-complex="normal"/>
    </style:style>
    <style:style style:name="T14" style:family="text">
      <style:text-properties fo:language="es" fo:country="ES"/>
    </style:style>
    <style:style style:name="T15" style:family="text">
      <style:text-properties fo:font-size="10pt" fo:language="es" fo:country="ES" officeooo:rsid="00096b32" style:font-size-asian="10pt" style:font-size-complex="10pt"/>
    </style:style>
    <style:style style:name="T16" style:family="text">
      <style:text-properties fo:font-size="10pt" fo:language="es" fo:country="ES" officeooo:rsid="001fbfb5" style:font-size-asian="10pt" style:font-size-complex="10pt"/>
    </style:style>
    <style:style style:name="T17" style:family="text">
      <style:text-properties fo:font-size="10pt" fo:language="es" fo:country="ES" officeooo:rsid="0053b3e2" style:font-size-asian="10pt" style:font-size-complex="10pt"/>
    </style:style>
    <style:style style:name="T18" style:family="text">
      <style:text-properties fo:font-size="10pt" fo:language="es" fo:country="ES" officeooo:rsid="001627d0" style:font-size-asian="10pt" style:font-size-complex="10pt"/>
    </style:style>
    <style:style style:name="T19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0" style:family="text">
      <style:text-properties fo:font-size="10pt" fo:language="es" fo:country="ES" officeooo:rsid="000b6707" style:font-size-asian="10pt" style:font-size-complex="10pt"/>
    </style:style>
    <style:style style:name="T21" style:family="text">
      <style:text-properties fo:font-size="10pt" fo:language="es" fo:country="ES" officeooo:rsid="00618ee4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3" style:family="graphic" style:parent-style-name="Graphics">
      <style:graphic-properties style:run-through="foreground" style:protect="position" style:wrap="left" style:number-wrapped-paragraphs="no-limit" style:wrap-contour="false" style:vertical-pos="from-top" style:vertical-rel="page" style:horizontal-pos="from-left" style:horizontal-rel="page" style:mirror="none" fo:clip="rect(0cm, 0cm, 0.28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protect="position" style:wrap="left" style:number-wrapped-paragraphs="no-limit" style:wrap-contour="false" style:vertical-pos="from-top" style:vertical-rel="page" style:horizontal-pos="from-left" style:horizontal-rel="page" style:mirror="none" fo:clip="rect(0.28cm, 0.208cm, 0.374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run-through="foreground" style:protect="position" style:wrap="right" style:number-wrapped-paragraphs="no-limit" style:wrap-contour="false" style:vertical-pos="from-top" style:vertical-rel="page" style:horizontal-pos="from-left" style:horizontal-rel="page" style:mirror="none" fo:clip="rect(0.467cm, 0.6cm, 0.245cm, 0.512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run-through="foreground" style:protect="position" style:wrap="left" style:number-wrapped-paragraphs="no-limit" style:wrap-contour="false" style:vertical-pos="from-top" style:vertical-rel="page" style:horizontal-pos="from-left" style:horizontal-rel="page" style:mirror="none" fo:clip="rect(0.325cm, 0.316cm, 0.116cm, 0.31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protect="size position" style:wrap="right" style:number-wrapped-paragraphs="no-limit" style:wrap-contour="false" style:vertical-pos="from-top" style:vertical-rel="page" style:horizontal-pos="from-left" style:horizontal-rel="page" style:mirror="none" fo:clip="rect(0.757cm, 0.96cm, 0.639cm, 1.094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run-through="foreground" style:protect="position" style:wrap="right" style:number-wrapped-paragraphs="no-limit" style:wrap-contour="false" style:vertical-pos="from-top" style:vertical-rel="page" style:horizontal-pos="from-left" style:horizontal-rel="page" style:mirror="none" fo:clip="rect(0cm, 0.37cm, 0cm, 0cm)" draw:luminance="0%" draw:contrast="0%" draw:red="0%" draw:green="0%" draw:blue="0%" draw:gamma="100%" draw:color-inversion="false" draw:image-opacity="100%" draw:color-mode="standard"/>
    </style:style>
    <style:style style:name="fr9" style:family="graphic" style:parent-style-name="Graphics">
      <style:graphic-properties style:run-through="foreground" style:protect="position" style:wrap="dynamic" style:number-wrapped-paragraphs="no-limit" style:wrap-contour="false" style:vertical-pos="from-top" style:vertical-rel="page" style:horizontal-pos="from-left" style:horizontal-rel="page" style:mirror="none" fo:clip="rect(0cm, 0cm, 0.191cm, 0cm)" draw:luminance="0%" draw:contrast="0%" draw:red="0%" draw:green="0%" draw:blue="0%" draw:gamma="100%" draw:color-inversion="false" draw:image-opacity="100%" draw:color-mode="standard"/>
    </style:style>
    <style:style style:name="fr10" style:family="graphic" style:parent-style-name="Graphics">
      <style:graphic-properties style:run-through="foreground" style:protect="position" style:wrap="right" style:number-wrapped-paragraphs="no-limit" style:wrap-contour="false" style:vertical-pos="from-top" style:vertical-rel="page" style:horizontal-pos="from-left" style:horizontal-rel="page" style:mirror="none" fo:clip="rect(0.307cm, 0.236cm, 0.423cm, 15.605cm)" draw:luminance="0%" draw:contrast="0%" draw:red="0%" draw:green="0%" draw:blue="0%" draw:gamma="100%" draw:color-inversion="false" draw:image-opacity="100%" draw:color-mode="standard"/>
    </style:style>
    <style:style style:name="fr11" style:family="graphic" style:parent-style-name="Graphics">
      <style:graphic-properties style:run-through="foreground" style:protect="position" style:wrap="right" style:number-wrapped-paragraphs="no-limit" style:wrap-contour="false" style:vertical-pos="from-top" style:vertical-rel="page" style:horizontal-pos="from-left" style:horizontal-rel="page" style:mirror="none" fo:clip="rect(0cm, 0.235cm, 0.503cm, 20.336cm)" draw:luminance="0%" draw:contrast="0%" draw:red="0%" draw:green="0%" draw:blue="0%" draw:gamma="100%" draw:color-inversion="false" draw:image-opacity="100%" draw:color-mode="standard"/>
    </style:style>
    <style:style style:name="fr12" style:family="graphic" style:parent-style-name="Graphics">
      <style:graphic-properties style:run-through="foreground" style:protect="position" style:wrap="dynamic" style:number-wrapped-paragraphs="no-limit" style:wrap-contour="false" style:vertical-pos="from-top" style:vertical-rel="page" style:horizontal-pos="from-left" style:horizontal-rel="page" style:mirror="none" fo:clip="rect(0cm, 0.086cm, 0.185cm, 0cm)" draw:luminance="0%" draw:contrast="0%" draw:red="0%" draw:green="0%" draw:blue="0%" draw:gamma="100%" draw:color-inversion="false" draw:image-opacity="100%" draw:color-mode="standard"/>
    </style:style>
    <style:style style:name="fr13" style:family="graphic" style:parent-style-name="Graphics">
      <style:graphic-properties fo:margin-top="1cm" fo:margin-bottom="1cm" style:wrap="none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fr14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agen17" text:anchor-type="page" text:anchor-page-number="6" svg:x="10.89cm" svg:y="3.538cm" svg:width="8.467cm" svg:height="4.286cm" draw:z-index="22">
        <draw:image xlink:href="Pictures/10000000000003E7000001F8A8C02ABF.jpg" xlink:type="simple" xlink:show="embed" xlink:actuate="onLoad" draw:mime-type="image/jpeg"/>
      </draw:frame>
      <draw:frame draw:style-name="fr4" draw:name="Imagen16" text:anchor-type="page" text:anchor-page-number="5" svg:x="13.414cm" svg:y="22.414cm" svg:width="5.906cm" svg:height="3.674cm" draw:z-index="21">
        <draw:image xlink:href="Pictures/10000000000002B8000001B03115C558.jpg" xlink:type="simple" xlink:show="embed" xlink:actuate="onLoad" draw:mime-type="image/jpeg"/>
      </draw:frame>
      <draw:frame draw:style-name="fr5" draw:name="Imagen15" text:anchor-type="page" text:anchor-page-number="4" svg:x="2.136cm" svg:y="22.077cm" svg:width="3.256cm" svg:height="3.2cm" draw:z-index="20">
        <draw:image xlink:href="Pictures/10000000000000F1000000DB6EFEEB27.png" xlink:type="simple" xlink:show="embed" xlink:actuate="onLoad" draw:mime-type="image/png"/>
      </draw:frame>
      <draw:frame draw:style-name="fr6" draw:name="Imagen14" text:anchor-type="page" text:anchor-page-number="4" svg:x="15.836cm" svg:y="22.211cm" svg:width="3.425cm" svg:height="3.387cm" draw:z-index="19">
        <draw:image xlink:href="Pictures/10000000000000E8000000DDAC75AC47.png" xlink:type="simple" xlink:show="embed" xlink:actuate="onLoad" draw:mime-type="image/png"/>
      </draw:frame>
      <draw:frame draw:style-name="fr7" draw:name="Imagen13" text:anchor-type="page" text:anchor-page-number="4" svg:x="2.173cm" svg:y="8.618cm" svg:width="5.851cm" svg:height="2.713cm" draw:z-index="18">
        <draw:image xlink:href="Pictures/10000000000001A9000000DA7F0D70A8.png" xlink:type="simple" xlink:show="embed" xlink:actuate="onLoad" draw:mime-type="image/png"/>
      </draw:frame>
      <draw:frame draw:style-name="fr8" draw:name="Imagen12" text:anchor-type="page" text:anchor-page-number="3" svg:x="2.157cm" svg:y="19.221cm" svg:width="4.574cm" svg:height="2.436cm" draw:z-index="17">
        <draw:image xlink:href="Pictures/100000000000023C000000FEAF8C0233.png" xlink:type="simple" xlink:show="embed" xlink:actuate="onLoad" draw:mime-type="image/png"/>
      </draw:frame>
      <draw:frame draw:style-name="fr9" draw:name="Imagen11" text:anchor-type="page" text:anchor-page-number="3" svg:x="2.058cm" svg:y="4.06cm" svg:width="17cm" svg:height="13.871cm" draw:z-index="16">
        <draw:image xlink:href="Pictures/10000000000003200000028C090798D3.jpg" xlink:type="simple" xlink:show="embed" xlink:actuate="onLoad" draw:mime-type="image/jpeg"/>
      </draw:frame>
      <draw:frame draw:style-name="fr10" draw:name="Imagen10" text:anchor-type="page" text:anchor-page-number="2" svg:x="1.919cm" svg:y="20.551cm" svg:width="3.886cm" svg:height="3.748cm" draw:z-index="15">
        <draw:image xlink:href="Pictures/10000000000002F3000000DF3C9AE86F.png" xlink:type="simple" xlink:show="embed" xlink:actuate="onLoad" draw:mime-type="image/png"/>
      </draw:frame>
      <draw:frame draw:style-name="fr11" draw:name="Imagen9" text:anchor-type="page" text:anchor-page-number="2" svg:x="1.919cm" svg:y="17.302cm" svg:width="3.503cm" svg:height="3.251cm" draw:z-index="14">
        <draw:image xlink:href="Pictures/1000000000000325000000CE2704AB66.png" xlink:type="simple" xlink:show="embed" xlink:actuate="onLoad" draw:mime-type="image/png"/>
      </draw:frame>
      <draw:frame draw:style-name="fr12" draw:name="Imagen8" text:anchor-type="page" text:anchor-page-number="2" svg:x="13.697cm" svg:y="9.911cm" svg:width="5.084cm" svg:height="4.664cm" draw:z-index="13">
        <draw:image xlink:href="Pictures/10000000000000F5000000FA4F2772B7.png" xlink:type="simple" xlink:show="embed" xlink:actuate="onLoad" draw:mime-type="image/png"/>
      </draw:frame>
      <draw:frame draw:style-name="fr13" draw:name="Imagen2" text:anchor-type="page" text:anchor-page-number="1" svg:x="2.007cm" svg:y="5.636cm" svg:width="17cm" svg:height="7.939cm" draw:z-index="11">
        <draw:image xlink:href="Pictures/100000000000031F0000017566C85078.jpg" xlink:type="simple" xlink:show="embed" xlink:actuate="onLoad" draw:mime-type="image/jpeg"/>
      </draw:frame>
      <text:p text:style-name="P1"><text:span text:style-name="T1">RESUM</text:span><text:span text:style-name="T2">EN</text:span><text:span text:style-name="T1"> DE CONT</text:span><text:span text:style-name="T2">EN</text:span><text:span text:style-name="T1">IDOS</text:span></text:p>
      <text:p text:style-name="Standard"/>
      <text:table-of-content text:style-name="Sect1" text:protected="true" text:name="Sumario1">
        <text:table-of-content-source text:outline-level="3">
          <text:index-title-template text:style-name="Contents_20_Heading">Índice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Sumario1_Head" text:protected="true">
            <text:p text:style-name="Contents_20_Heading">Índice</text:p>
          </text:index-title>
          <text:p text:style-name="P2"><text:a xlink:type="simple" xlink:href="#__RefHeading___Toc2560_1444636665" text:style-name="Index_20_Link" text:visited-style-name="Index_20_Link">A LA CAZA DE LAS FIGURAS GEOMÉTRICAS<text:tab/>2</text:a></text:p>
          <text:p text:style-name="P3"><text:a xlink:type="simple" xlink:href="#__RefHeading___Toc1633_2769700528" text:style-name="Index_20_Link" text:visited-style-name="Index_20_Link">Polígonos<text:tab/>2</text:a></text:p>
          <text:p text:style-name="P4"><text:a xlink:type="simple" xlink:href="#__RefHeading___Toc475_2678508703" text:style-name="Index_20_Link" text:visited-style-name="Index_20_Link">Elementos de los polígonos<text:tab/>2</text:a></text:p>
          <text:p text:style-name="P4"><text:a xlink:type="simple" xlink:href="#__RefHeading___Toc477_2678508703" text:style-name="Index_20_Link" text:visited-style-name="Index_20_Link">Tipos de polígonos<text:tab/>2</text:a></text:p>
          <text:p text:style-name="P4"><text:a xlink:type="simple" xlink:href="#__RefHeading___Toc479_2678508703" text:style-name="Index_20_Link" text:visited-style-name="Index_20_Link">Clasificación de polígonos<text:tab/>3</text:a></text:p>
          <text:p text:style-name="P3"><text:a xlink:type="simple" xlink:href="#__RefHeading___Toc481_2678508703" text:style-name="Index_20_Link" text:visited-style-name="Index_20_Link">Triángulos<text:tab/>3</text:a></text:p>
          <text:p text:style-name="P4"><text:a xlink:type="simple" xlink:href="#__RefHeading___Toc483_2678508703" text:style-name="Index_20_Link" text:visited-style-name="Index_20_Link">Clasificación de triángulos<text:tab/>3</text:a></text:p>
          <text:p text:style-name="P3"><text:a xlink:type="simple" xlink:href="#__RefHeading___Toc485_2678508703" text:style-name="Index_20_Link" text:visited-style-name="Index_20_Link">Cuadriláteros<text:tab/>4</text:a></text:p>
          <text:p text:style-name="P4"><text:a xlink:type="simple" xlink:href="#__RefHeading___Toc487_2678508703" text:style-name="Index_20_Link" text:visited-style-name="Index_20_Link">Clasificación de los cuadriláteros<text:tab/>4</text:a></text:p>
          <text:p text:style-name="P3"><text:a xlink:type="simple" xlink:href="#__RefHeading___Toc489_2678508703" text:style-name="Index_20_Link" text:visited-style-name="Index_20_Link">Circunferencia y círculo<text:tab/>4</text:a></text:p>
          <text:p text:style-name="P4"><text:a xlink:type="simple" xlink:href="#__RefHeading___Toc491_2678508703" text:style-name="Index_20_Link" text:visited-style-name="Index_20_Link">Elementos de la circunferencia y el círculo<text:tab/>5</text:a></text:p>
          <text:p text:style-name="P4"><text:a xlink:type="simple" xlink:href="#__RefHeading___Toc493_2678508703" text:style-name="Index_20_Link" text:visited-style-name="Index_20_Link">Posición de la recta y la circunferencia<text:tab/>5</text:a></text:p>
          <text:p text:style-name="P3"><text:a xlink:type="simple" xlink:href="#__RefHeading___Toc495_2678508703" text:style-name="Index_20_Link" text:visited-style-name="Index_20_Link">Cuerpos geométricos<text:tab/>5</text:a></text:p>
          <text:p text:style-name="P4"><text:a xlink:type="simple" xlink:href="#__RefHeading___Toc497_2678508703" text:style-name="Index_20_Link" text:visited-style-name="Index_20_Link">Prisma<text:tab/>5</text:a></text:p>
          <text:p text:style-name="P4"><text:a xlink:type="simple" xlink:href="#__RefHeading___Toc2896_1444636665" text:style-name="Index_20_Link" text:visited-style-name="Index_20_Link">Pirámide<text:tab/>6</text:a></text:p>
          <text:p text:style-name="P4"><text:a xlink:type="simple" xlink:href="#__RefHeading___Toc499_2678508703" text:style-name="Index_20_Link" text:visited-style-name="Index_20_Link">Esfera<text:tab/>6</text:a></text:p>
          <text:p text:style-name="P4"><text:a xlink:type="simple" xlink:href="#__RefHeading___Toc501_2678508703" text:style-name="Index_20_Link" text:visited-style-name="Index_20_Link">Cilindro<text:tab/>6</text:a></text:p>
          <text:p text:style-name="P4"><text:a xlink:type="simple" xlink:href="#__RefHeading___Toc503_2678508703" text:style-name="Index_20_Link" text:visited-style-name="Index_20_Link">Cono<text:tab/>6</text:a></text:p>
          <text:p text:style-name="P4"><text:a xlink:type="simple" xlink:href="#__RefHeading___Toc1651_2769700528" text:style-name="Index_20_Link" text:visited-style-name="Index_20_Link">Atribución de los recursos incorporados al documento<text:tab/>6</text:a></text:p>
        </text:index-body>
      </text:table-of-content>
      <text:p text:style-name="Standard"><draw:frame draw:style-name="fr1" draw:name="Imagen1 Copy 1 Copia 1" text:anchor-type="paragraph" svg:x="7.26cm" svg:y="0.372cm" svg:width="3.311cm" style:rel-width="scale" svg:height="1.051cm" style:rel-height="scale" draw:z-index="12"><draw:image xlink:href="Pictures/100000010000078000000247109E2894.png" xlink:type="simple" xlink:show="embed" xlink:actuate="onLoad" draw:mime-type="image/png"/></draw:frame></text:p>
      <text:p text:style-name="Standard"/>
      <text:list text:style-name="Outline">
        <text:list-item>
          <text:h text:style-name="P5" text:outline-level="1"><text:bookmark-start text:name="__RefHeading___Toc2560_1444636665"/>A LA CAZA DE LAS FIGURAS GEOMÉTRICAS<text:bookmark-end text:name="__RefHeading___Toc2560_1444636665"/></text:h>
          <text:list>
            <text:list-item>
              <text:h text:style-name="P6" text:outline-level="2"><text:bookmark-start text:name="__RefHeading___Toc1633_2769700528"/>Polígonos<text:bookmark-end text:name="__RefHeading___Toc1633_2769700528"/></text:h>
            </text:list-item>
          </text:list>
        </text:list-item>
      </text:list>
      <text:p text:style-name="Normal"><text:span text:style-name="T3">U</text:span>n <text:span text:style-name="T4">polígono</text:span> es una figura plana formada por una línea poligonal cerrada y el área o superficie que está en su interior. Observa est<text:span text:style-name="T5">e</text:span> ejemplo: </text:p>
      <text:list xml:id="list143361253492158" text:continue-numbering="true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75_2678508703"/>Elementos de los polígonos<text:bookmark-end text:name="__RefHeading___Toc475_2678508703"/></text:h>
                </text:list-item>
              </text:list>
            </text:list-item>
          </text:list>
        </text:list-item>
      </text:list>
      <text:list text:style-name="L1">
        <text:list-item>
          <text:p text:style-name="P8">Lado: es cada uno de los segmentos que forman el polígono.</text:p>
        </text:list-item>
        <text:list-item>
          <text:p text:style-name="P8">Vértice: es cada punto en el que se unen dos lados.</text:p>
        </text:list-item>
        <text:list-item>
          <text:p text:style-name="P8">Ángulo: es la apertura en grados que forman los lados consecutivos</text:p>
        </text:list-item>
        <text:list-item>
          <text:p text:style-name="P8">Diagonal: la diagonal de un polígono es el segmento que une uno de sus vértices con otro vértice no consecutivo. Los polígonos pueden tener numerosas diagonales.</text:p>
        </text:list-item>
      </text:list>
      <text:list text:continue-list="list143361253492158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77_2678508703"/>Tipos de polígonos <text:bookmark-end text:name="__RefHeading___Toc477_2678508703"/></text:h>
                </text:list-item>
              </text:list>
            </text:list-item>
          </text:list>
        </text:list-item>
      </text:list>
      <text:p text:style-name="P9">Polígonos regulares</text:p>
      <text:p text:style-name="Normal">Los polígonos regulares son aquellos que tienen todos sus lados iguales y también todos sus ángulos iguales.</text:p>
      <text:p text:style-name="P10"/>
      <text:p text:style-name="P9">Polígonos irregulares</text:p>
      <text:p text:style-name="P11">Los polígonos irregulares son aquellos que no tienen todos sus lados y ángulos iguales.</text:p>
      <text:p text:style-name="P11"/>
      <text:p text:style-name="Normal"/>
      <text:p text:style-name="Normal"/>
      <text:list text:continue-numbering="true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79_2678508703"/><text:soft-page-break/>Clasificación de polígonos<text:bookmark-end text:name="__RefHeading___Toc479_2678508703"/></text:h>
                </text:list-item>
              </text:list>
            </text:list-item>
            <text:list-item>
              <text:h text:style-name="P12" text:outline-level="2"><text:bookmark-start text:name="__RefHeading___Toc481_2678508703"/>Triángulo<text:span text:style-name="T6">s</text:span><text:bookmark-end text:name="__RefHeading___Toc481_2678508703"/></text:h>
            </text:list-item>
          </text:list>
        </text:list-item>
      </text:list>
      <text:p text:style-name="P13">Un triángulo es un polígono formado por 3 lados. </text:p>
      <text:p text:style-name="P13">Hay diferentes tipos. Por ejemplo, una tienda de campaña, una montaña o muchas señales tienen forma triangular.</text:p>
      <text:p text:style-name="P13"/>
      <text:list xml:id="list143359840731737" text:continue-numbering="true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83_2678508703"/>Clasificación de triángulos<text:bookmark-end text:name="__RefHeading___Toc483_2678508703"/></text:h>
                </text:list-item>
              </text:list>
            </text:list-item>
          </text:list>
        </text:list-item>
      </text:list>
      <text:p text:style-name="P13">Según sus lados:</text:p>
      <text:list text:style-name="L2">
        <text:list-item>
          <text:p text:style-name="P14"><text:span text:style-name="T6">Eq</text:span><text:span text:style-name="T7">uilátero: los 3 lados son iguales.</text:span></text:p>
        </text:list-item>
        <text:list-item>
          <text:p text:style-name="P15">Isósceles: dos lados son iguales y uno desigual.</text:p>
        </text:list-item>
        <text:list-item>
          <text:p text:style-name="P15">Escaleno: los tres lados son desiguales.</text:p>
        </text:list-item>
      </text:list>
      <text:p text:style-name="P13"><text:soft-page-break/>Según sus ángulos:</text:p>
      <text:list text:style-name="L3">
        <text:list-item>
          <text:p text:style-name="P16">Rectángulo: posee un ángulo recto (90º).</text:p>
        </text:list-item>
        <text:list-item>
          <text:p text:style-name="P16">Acutángulo: posee los 3 ángulos agudos (&lt;90º).</text:p>
        </text:list-item>
        <text:list-item>
          <text:p text:style-name="P16">Obtusángulo: posee un ángulo obtuso (&gt;90º).</text:p>
        </text:list-item>
      </text:list>
      <text:list text:continue-list="list143359840731737" text:style-name="Outline">
        <text:list-item>
          <text:list>
            <text:list-item>
              <text:h text:style-name="P12" text:outline-level="2"><text:bookmark-start text:name="__RefHeading___Toc485_2678508703"/>Cuadriláteros<text:bookmark-end text:name="__RefHeading___Toc485_2678508703"/></text:h>
            </text:list-item>
          </text:list>
        </text:list-item>
      </text:list>
      <text:p text:style-name="P17">Los cuadriláteros son polígonos formados por 4 lados y 4 ángulos.</text:p>
      <text:p text:style-name="P18">Por ejemplo, un campo de fútbol, una pista de baloncesto, una piscina y una pista de tenis tienen forma de cuadrilátero. </text:p>
      <text:list xml:id="list143360207719911" text:continue-numbering="true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87_2678508703"/>Clasificación de los cuadriláteros<text:bookmark-end text:name="__RefHeading___Toc487_2678508703"/></text:h>
                </text:list-item>
              </text:list>
            </text:list-item>
          </text:list>
        </text:list-item>
      </text:list>
      <text:p text:style-name="P18">Por paralelismo entre lados:</text:p>
      <text:list text:style-name="L4">
        <text:list-item>
          <text:p text:style-name="P19">Paralelogramos: poseen lados paralelos dos a dos. Es decir, los lados opuestos son paralelos.</text:p>
        </text:list-item>
        <text:list-item>
          <text:p text:style-name="P19">Trapecios: poseen 2 lados paralelos y 2 que no lo son.</text:p>
        </text:list-item>
        <text:list-item>
          <text:p text:style-name="P19">Trapezoides: no tienen lados paralelos.</text:p>
        </text:list-item>
      </text:list>
      <text:p text:style-name="P18">Por sus lados y ángulos: </text:p>
      <text:list text:style-name="L5">
        <text:list-item>
          <text:p text:style-name="P20">Cuadrados: los 4 lados son iguales y los 4 ángulos son rectos (90º).</text:p>
        </text:list-item>
        <text:list-item>
          <text:p text:style-name="P20">Rectángulos: los lados son iguales dos a dos y los 4 ángulos son rectos (90º).</text:p>
        </text:list-item>
        <text:list-item>
          <text:p text:style-name="P20">Rombos: los 4 lados son iguales y los ángulos son iguales dos a dos.</text:p>
        </text:list-item>
        <text:list-item>
          <text:p text:style-name="P20">Romboides: tanto los lados como los ángulos son iguales dos a dos.</text:p>
        </text:list-item>
      </text:list>
      <text:list text:continue-list="list143360207719911" text:style-name="Outline">
        <text:list-item>
          <text:list>
            <text:list-item>
              <text:h text:style-name="P12" text:outline-level="2"><text:bookmark-start text:name="__RefHeading___Toc489_2678508703"/>Circunferencia y círculo<text:bookmark-end text:name="__RefHeading___Toc489_2678508703"/></text:h>
            </text:list-item>
          </text:list>
        </text:list-item>
      </text:list>
      <text:p text:style-name="P18">Una <text:span text:style-name="T4">circunferencia</text:span> es una línea curva cerrada cuyos puntos están todos a la misma distancia del centro. </text:p>
      <text:p text:style-name="P18">El <text:span text:style-name="T4">círculo</text:span> es una figura plana delimitada por una circunferencia, es decir, su superficie interior.</text:p>
      <text:p text:style-name="P18">Por ejemplo, un aro o un anillo son ejemplos de circunferencia. En cambio, una moneda o una pizza son ejemplos de círculos. </text:p>
      <text:list xml:id="list143360586841266" text:continue-numbering="true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91_2678508703"/><text:soft-page-break/>Elementos de la circunferencia y el círculo<text:bookmark-end text:name="__RefHeading___Toc491_2678508703"/></text:h>
                </text:list-item>
              </text:list>
            </text:list-item>
          </text:list>
        </text:list-item>
      </text:list>
      <text:list xml:id="list2303559493" text:style-name="L6">
        <text:list-item>
          <text:p text:style-name="P21">Centro: <text:span text:style-name="T8">e</text:span>l centro es el punto que está a la misma distancia de cualquier punto de la circunferencia.</text:p>
        </text:list-item>
        <text:list-item>
          <text:p text:style-name="P22">Radio: es el segmento que une el centro con cualquier punto de la circunferencia.</text:p>
        </text:list-item>
        <text:list-item>
          <text:p text:style-name="P22">Diámetro: es el segmento que une 2 puntos de la circunferencia pasando por el centro.</text:p>
        </text:list-item>
        <text:list-item>
          <text:p text:style-name="P22">Cuerda: es el segmento que une 2 puntos de la circunferencia.</text:p>
        </text:list-item>
        <text:list-item>
          <text:p text:style-name="P22">Arco: es una porción de circunferencia comprendida entre 2 puntos de la misma.</text:p>
        </text:list-item>
      </text:list>
      <text:list xml:id="list143360463004770" text:continue-list="list143360586841266" text:style-name="Outline">
        <text:list-item>
          <text:list>
            <text:list-item>
              <text:list>
                <text:list-item>
                  <text:h text:style-name="P7" text:outline-level="3"><text:bookmark-start text:name="__RefHeading___Toc493_2678508703"/>Posición de la recta y la circunferencia<text:bookmark-end text:name="__RefHeading___Toc493_2678508703"/></text:h>
                </text:list-item>
              </text:list>
            </text:list-item>
          </text:list>
        </text:list-item>
      </text:list>
      <text:list text:continue-list="list2303559493" text:style-name="L6">
        <text:list-item>
          <text:p text:style-name="P22">Ex<text:span text:style-name="T9">terior: una recta es exterior si no toca la circunferencia. Esto ocurre cuando la distancia entre la recta y el centro de la circunferencia es mayor que el radio.</text:span></text:p>
        </text:list-item>
        <text:list-item>
          <text:p text:style-name="P23">Secante: una recta es secante cuando corta a la circunferencia en dos puntos. Esto ocurre si la distancia entre la recta y el centro de la circunferencia es menor que el radio. </text:p>
        </text:list-item>
        <text:list-item>
          <text:p text:style-name="P23">Tangente: una recta es tangente si toca a la circunferencia en uno de sus puntos. Esto se debe a que la distancia entre la recta y el centro de la circunferencia es igual al radio.</text:p>
        </text:list-item>
      </text:list>
      <text:list xml:id="list143361618726161" text:continue-list="list143360463004770" text:style-name="Outline">
        <text:list-item>
          <text:list>
            <text:list-item>
              <text:h text:style-name="P12" text:outline-level="2"><text:bookmark-start text:name="__RefHeading___Toc495_2678508703"/>Cuerpos geométricos<text:bookmark-end text:name="__RefHeading___Toc495_2678508703"/></text:h>
              <text:list>
                <text:list-item>
                  <text:h text:style-name="P7" text:outline-level="3"><text:bookmark-start text:name="__RefHeading___Toc497_2678508703"/>Prisma<text:bookmark-end text:name="__RefHeading___Toc497_2678508703"/></text:h>
                </text:list-item>
              </text:list>
            </text:list-item>
          </text:list>
        </text:list-item>
      </text:list>
      <text:p text:style-name="Normal">Un prisma es un cuerpo geométrico con dos caras iguales llamadas bases paralelas entre sí y el resto de sus caras son paralelogramos.</text:p>
      <text:p text:style-name="P9">Elementos de un prisma</text:p>
      <text:list text:style-name="L7">
        <text:list-item>
          <text:p text:style-name="P24">Bases: son las dos caras iguales y paralelas.</text:p>
        </text:list-item>
        <text:list-item>
          <text:p text:style-name="P24">Caras laterales: son las caras que no son base.</text:p>
        </text:list-item>
        <text:list-item>
          <text:p text:style-name="P25">Altura: es la distancia entre sus bases.</text:p>
        </text:list-item>
        <text:list-item>
          <text:p text:style-name="P25">Aristas: son los lados de las figuras que lo forman. </text:p>
        </text:list-item>
      </text:list>
      <text:h text:style-name="P26" text:outline-level="3"/>
      <text:list text:continue-list="list143361618726161" text:style-name="Outline">
        <text:list-item>
          <text:list>
            <text:list-item>
              <text:list>
                <text:list-item>
                  <text:h text:style-name="P27" text:outline-level="3"><text:bookmark-start text:name="__RefHeading___Toc2896_1444636665"/>Pirámide<text:bookmark-end text:name="__RefHeading___Toc2896_1444636665"/></text:h>
                </text:list-item>
              </text:list>
            </text:list-item>
          </text:list>
        </text:list-item>
      </text:list>
      <text:p text:style-name="Normal">Una pirámide es un cuerpo geométrico que tiene un polígono como base y caras triangulares con un vértice común. </text:p>
      <text:list text:continue-numbering="true" text:style-name="Outline">
        <text:list-item>
          <text:list>
            <text:list-item>
              <text:list>
                <text:list-item>
                  <text:h text:style-name="P28" text:outline-level="3"><text:bookmark-start text:name="__RefHeading___Toc499_2678508703"/>Esfera<text:bookmark-end text:name="__RefHeading___Toc499_2678508703"/></text:h>
                </text:list-item>
              </text:list>
            </text:list-item>
          </text:list>
        </text:list-item>
      </text:list>
      <text:p text:style-name="Normal">Una esfera es un cuerp<text:span text:style-name="T10">o redondo </text:span>que se origina al <text:span text:style-name="T10">hacer </text:span>girar un círculo. </text:p>
      <text:p text:style-name="Normal">El balón, una bola de helado o los planetas, son cuerpos redondos, y en particular son esferas. </text:p>
      <text:list text:continue-numbering="true" text:style-name="Outline">
        <text:list-item>
          <text:list>
            <text:list-item>
              <text:list>
                <text:list-item>
                  <text:h text:style-name="P28" text:outline-level="3"><text:bookmark-start text:name="__RefHeading___Toc501_2678508703"/>Cilindro<text:bookmark-end text:name="__RefHeading___Toc501_2678508703"/></text:h>
                </text:list-item>
              </text:list>
            </text:list-item>
          </text:list>
        </text:list-item>
      </text:list>
      <text:p text:style-name="P29">Un cilindro es un cuerpo de redondo que se obtiene al hacer girar un rectángulo. Tiene dos bases circulares y una cara lateral.</text:p>
      <text:p text:style-name="P29">Por ejemplo, un churro de piscina o un bote de aceitunas tienen forma de cilindro. </text:p>
      <text:list text:continue-numbering="true" text:style-name="Outline">
        <text:list-item>
          <text:list>
            <text:list-item>
              <text:list>
                <text:list-item>
                  <text:h text:style-name="P28" text:outline-level="3"><text:bookmark-start text:name="__RefHeading___Toc503_2678508703"/>Cono<text:bookmark-end text:name="__RefHeading___Toc503_2678508703"/></text:h>
                </text:list-item>
              </text:list>
            </text:list-item>
          </text:list>
        </text:list-item>
      </text:list>
      <text:p text:style-name="P29">El cono es un cuerpo redondo que se forma al girar un triángulo. </text:p>
      <text:p text:style-name="P29">Tienen forma de cono el cucurucho de un helado o el tejado de una palloza.</text:p>
      <text:list text:continue-numbering="true" text:style-name="Outline">
        <text:list-item>
          <text:list>
            <text:list-item>
              <text:list>
                <text:list-item>
                  <text:h text:style-name="P30" text:outline-level="3"><text:bookmark-start text:name="__RefHeading___Toc1651_2769700528"/>Atribución d<text:span text:style-name="T11">e lo</text:span>s recursos incorporados a<text:span text:style-name="T11">l</text:span> documento<text:bookmark-end text:name="__RefHeading___Toc1651_2769700528"/></text:h>
                </text:list-item>
              </text:list>
            </text:list-item>
          </text:list>
        </text:list-item>
      </text:list>
      <text:p text:style-name="P31">Recursos incorporados por orden de aparición <text:span text:style-name="T11">y</text:span> pá<text:span text:style-name="T11">g</text:span>ina:</text:p>
      <text:p text:style-name="P32"><text:span text:style-name="T12">Todas las imágenes son de e</text:span><text:span text:style-name="T13">laboración propia (Proyecto cREAgal). </text:span><text:a xlink:type="simple" xlink:href="https://creativecommons.org/licenses/by-nc-sa/4.0/deed.es" office:target-frame-name="_blank" xlink:show="new" text:style-name="Internet_20_link" text:visited-style-name="Visited_20_Internet_20_Link"><text:span text:style-name="T14">(CC BY-NC-SA 4.0)</text:span></text:a></text:p>
      <text:p text:style-name="P33"/>
      <text:p text:style-name="P33"/>
      <text:p text:style-name="P33"/>
      <text:p text:style-name="P33"/>
      <text:p text:style-name="P33"/>
      <text:p text:style-name="P33"/>
      <text:p text:style-name="P33"/>
      <text:p text:style-name="P34"><draw:a xlink:type="simple" xlink:href="https://creativecommons.org/licenses/by-nc-sa/4.0/deed.gl"><draw:frame draw:style-name="fr2" draw:name="HTTPS://CREATIVECOMMONS.ORG/LICENSES/BY-NC-SA/4.0/DEED.GL" text:anchor-type="paragraph" svg:x="0cm" svg:y="0.102cm" svg:width="2.586cm" svg:height="0.907cm" draw:z-index="0"><draw:image xlink:href="Pictures/100000000000017C00000085E0180CE7.png" xlink:type="simple" xlink:show="embed" xlink:actuate="onLoad" draw:mime-type="image/png"/></draw:frame></draw:a><text:span text:style-name="T15">“</text:span><text:span text:style-name="T16">Resumen de contenidos: </text:span><text:span text:style-name="T17">A la caza de figuras geométricas</text:span><text:span text:style-name="T15">”, d</text:span><text:span text:style-name="T18">el</text:span><text:span text:style-name="T15"> proxecto </text:span><text:span text:style-name="T19">cREAgal</text:span><text:span text:style-name="T15">, </text:span><text:span text:style-name="T18">se publica</text:span><text:span text:style-name="T15"> </text:span><text:span text:style-name="T20">co</text:span><text:span text:style-name="T18">n l</text:span><text:span text:style-name="T20">a</text:span><text:span text:style-name="T15"> </text:span><text:a xlink:type="simple" xlink:href="https://creativecommons.org/licenses/by-nc-sa/4.0/deed.es" text:style-name="Internet_20_link" text:visited-style-name="Visited_20_Internet_20_Link"><text:span text:style-name="T15">Licen</text:span><text:span text:style-name="T18">ci</text:span><text:span text:style-name="T15">a Creative Commons </text:span><text:span text:style-name="T21">Atribución</text:span><text:span text:style-name="T15"> No-comercial Compartir igual 4.0</text:span></text:a></text:p>
      <text:p text:style-name="P3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system" style:font-pitch="variable"/>
    <style:font-face style:name="Atkinson Hyperlegible1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1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cm" fo:margin-bottom="0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" fo:font-family="'Atkinson Hyperlegible'" style:font-family-generic="system" style:font-pitch="variable" fo:font-size="10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style:font-name-asian="Atkinson Hyperlegible" style:font-family-asian="'Atkinson Hyperlegible'" style:font-family-generic-asian="system" style:font-pitch-asian="variable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" fo:font-family="'Atkinson Hyperlegible'" style:font-family-generic="system" style:font-pitch="variable" fo:font-size="12pt" style:font-name-asian="Atkinson Hyperlegible" style:font-family-asian="'Atkinson Hyperlegible'" style:font-family-generic-asian="system" style:font-pitch-asian="variable" style:font-size-asian="10pt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" fo:font-family="'Atkinson Hyperlegible'" style:font-family-generic="system" style:font-pitch="variable" fo:font-size="8pt" fo:font-style="italic" style:font-name-asian="Atkinson Hyperlegible" style:font-family-asian="'Atkinson Hyperlegible'" style:font-family-generic-asian="system" style:font-pitch-asian="variable" style:font-size-asian="8pt" style:font-style-asian="italic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" fo:font-family="'Atkinson Hyperlegible'" style:font-family-generic="system" style:font-pitch="variable" fo:font-size="10pt" fo:font-weight="bold" style:font-name-asian="Atkinson Hyperlegible" style:font-family-asian="'Atkinson Hyperlegible'" style:font-family-generic-asian="system" style:font-pitch-asian="variable" style:font-size-asian="10pt" style:font-weight-asian="bold" style:font-name-complex="Atkinson Hyperlegible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mment" style:family="paragraph" style:parent-style-name="Standard" style:class="extra">
      <style:paragraph-properties fo:margin-left="0.101cm" fo:margin-right="0.101cm" fo:margin-top="0.099cm" fo:margin-bottom="0cm" style:contextual-spacing="false" fo:line-height="100%" fo:text-indent="0cm" style:auto-text-indent="false"/>
      <style:text-properties style:use-window-font-color="true" loext:opacity="0%" fo:font-size="10pt" style:font-size-asian="10pt" style:font-size-complex="10pt"/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14pt" fo:font-weight="bold" style:font-name-asian="Atkinson Hyperlegible" style:font-family-asian="'Atkinson Hyperlegible'" style:font-family-generic-asian="system" style:font-pitch-asian="variable" style:font-size-asian="14pt" style:font-weight-asian="bold" style:font-name-complex="Atkinson Hyperlegible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" fo:font-size="10pt" fo:language="es" fo:country="ES" fo:font-weight="bold" officeooo:paragraph-rsid="000f21ab" style:font-name-asian="Atkinson Hyperlegible" style:font-size-asian="10pt" style:font-weight-asian="bold" style:font-name-complex="Atkinson Hyperlegible" style:font-size-complex="10pt" style:font-weight-complex="bold"/>
    </style:style>
    <style:style style:name="MP2" style:family="paragraph" style:parent-style-name="Creagal_20_Cabecera_20_Derecha">
      <style:text-properties fo:color="#002b4a" loext:opacity="100%" fo:language="es" fo:country="ES"/>
    </style:style>
    <style:style style:name="MP3" style:family="paragraph" style:parent-style-name="Creagal_20_Cabecera_20_Derecha">
      <style:text-properties fo:language="es" fo:country="ES"/>
    </style:style>
    <style:style style:name="MP4" style:family="paragraph" style:parent-style-name="Cregal_20_Pie_20_de_20_Página_20_Derecha_20_Paginación">
      <style:text-properties fo:language="es" fo:country="ES"/>
    </style:style>
    <style:style style:name="MP5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MP6" style:family="paragraph" style:parent-style-name="Footer">
      <style:text-properties fo:language="es" fo:country="ES"/>
    </style:style>
    <style:style style:name="MT1" style:family="text">
      <style:text-properties officeooo:rsid="001627d0"/>
    </style:style>
    <style:style style:name="MT2" style:family="text">
      <style:text-properties officeooo:rsid="004b3884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10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<text:span text:style-name="MT2">A la caza de las figuras geométricas</text:span></text:p>
      </style:header>
      <style:header-first>
        <text:p text:style-name="MP2"/>
        <text:p text:style-name="MP3"/>
      </style:header-first>
      <style:footer>
        <text:p text:style-name="MP4"/>
        <text:p text:style-name="MP5"><draw:frame draw:style-name="Mfr2" draw:name="Copia de Imagen1 Copy 1 Copy 2 1" text:anchor-type="paragraph" svg:x="15.494cm" svg:y="0.009cm" svg:width="1.506cm" style:rel-width="scale" svg:height="0.467cm" style:rel-height="scale" draw:z-index="5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6</text:page-number></text:p>
      </style:footer>
      <style:footer-first>
        <text:p text:style-name="MP6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6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78</meta:editing-cycles>
    <meta:editing-duration>PT6H41M23S</meta:editing-duration>
    <dc:date>2026-08-10T14:33:52.509957900</dc:date>
    <meta:print-date>2025-09-22T19:08:54.223051200</meta:print-date>
    <meta:printed-by>Archivos PDF</meta:printed-by>
    <meta:document-statistic meta:table-count="0" meta:image-count="15" meta:object-count="0" meta:page-count="6" meta:paragraph-count="99" meta:word-count="936" meta:character-count="5366" meta:non-whitespace-character-count="4544"/>
  </office:meta>
</office:document-meta>
</file>