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9C00000099E2B1E5F5.png" manifest:media-type="image/png"/>
  <manifest:file-entry manifest:full-path="Pictures/10000000000003E8000002059015B1F9.jpg" manifest:media-type="image/jpeg"/>
  <manifest:file-entry manifest:full-path="Pictures/10000001000000560000001B1ECE0CA5.png" manifest:media-type="image/png"/>
  <manifest:file-entry manifest:full-path="Pictures/100000010000009B00000094C79D6709.png" manifest:media-type="image/png"/>
  <manifest:file-entry manifest:full-path="Pictures/100000000000019700000046F4D3BF3F.png" manifest:media-type="image/png"/>
  <manifest:file-entry manifest:full-path="Pictures/1000000000000402000000D3D1422EC2.jpg" manifest:media-type="image/jpeg"/>
  <manifest:file-entry manifest:full-path="Pictures/1000000000000402000000D40B311E44.jpg" manifest:media-type="image/jpeg"/>
  <manifest:file-entry manifest:full-path="Pictures/100000000000024B00000050211F7F52.png" manifest:media-type="image/png"/>
  <manifest:file-entry manifest:full-path="Pictures/1000000000000299000000689606C99E.png" manifest:media-type="image/png"/>
  <manifest:file-entry manifest:full-path="Pictures/100000000000031F00000235173E1187.png" manifest:media-type="image/pn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" svg:font-family="Atkinson, Arial, Helvetica, sans-serif"/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7.682cm" table:align="left"/>
    </style:style>
    <style:style style:name="Tabla1.A" style:family="table-column">
      <style:table-column-properties style:column-width="1.602cm"/>
    </style:style>
    <style:style style:name="Tabla1.B" style:family="table-column">
      <style:table-column-properties style:column-width="1.679cm"/>
    </style:style>
    <style:style style:name="Tabla1.C" style:family="table-column">
      <style:table-column-properties style:column-width="2.309cm"/>
    </style:style>
    <style:style style:name="Tabla1.D" style:family="table-column">
      <style:table-column-properties style:column-width="2.092cm"/>
    </style:style>
    <style:style style:name="Tabla1.1" style:family="table-row">
      <style:table-row-properties fo:background-color="#ffffff">
        <style:background-image/>
      </style:table-row-properties>
    </style:style>
    <style:style style:name="Tabla1.A1" style:family="table-cell">
      <style:table-cell-properties style:vertical-align="middle" fo:padding="0.049cm" fo:border="0.05pt solid #80bde1"/>
    </style:style>
    <style:style style:name="Tabla1.A2" style:family="table-cell">
      <style:table-cell-properties style:vertical-align="middle" fo:background-color="#e5f2f9" fo:padding="0.049cm" fo:border="0.05pt solid #80bde1">
        <style:background-image/>
      </style:table-cell-properties>
    </style:style>
    <style:style style:name="Tabla1.A3" style:family="table-cell">
      <style:table-cell-properties style:vertical-align="middle" fo:background-color="#ffffff" fo:padding="0.049cm" fo:border="0.05pt solid #80bde1">
        <style:background-image/>
      </style:table-cell-properties>
    </style:style>
    <style:style style:name="P1" style:family="paragraph" style:parent-style-name="Heading" style:master-page-name="MP0">
      <loext:graphic-properties draw:fill="solid" draw:fill-color="#007bc4"/>
      <style:paragraph-properties fo:text-align="center" style:justify-single-word="false" style:page-number="auto" fo:break-before="page" fo:background-color="#007bc4"/>
      <style:text-properties officeooo:paragraph-rsid="000d33d8"/>
    </style:style>
    <style:style style:name="P2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3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4" style:family="paragraph" style:parent-style-name="Contents_20_3">
      <style:paragraph-properties>
        <style:tab-stops>
          <style:tab-stop style:position="15.998cm" style:type="right" style:leader-style="dotted" style:leader-text="."/>
        </style:tab-stops>
      </style:paragraph-properties>
    </style:style>
    <style:style style:name="P5" style:family="paragraph" style:parent-style-name="Heading_20_1">
      <style:paragraph-properties fo:break-before="page"/>
    </style:style>
    <style:style style:name="P6" style:family="paragraph" style:parent-style-name="Normal" style:list-style-name="L1"/>
    <style:style style:name="P7" style:family="paragraph" style:parent-style-name="Heading_20_3">
      <style:paragraph-properties fo:margin-top="0.199cm" fo:margin-bottom="0.21cm" style:contextual-spacing="true" fo:text-align="left" style:justify-single-word="false"/>
    </style:style>
    <style:style style:name="P8" style:family="paragraph" style:parent-style-name="Text_20_body">
      <style:text-properties fo:color="#002b4a" loext:opacity="100%" fo:font-weight="bold" officeooo:rsid="00963f70" officeooo:paragraph-rsid="002af0fa" style:font-weight-asian="bold" style:font-weight-complex="bold"/>
    </style:style>
    <style:style style:name="P9" style:family="paragraph" style:parent-style-name="Text_20_body">
      <style:text-properties fo:font-variant="normal" fo:text-transform="none" fo:color="#002b4a" loext:opacity="100%" style:font-name="Atkinson" fo:letter-spacing="normal" fo:font-style="normal" fo:font-weight="normal" officeooo:rsid="00963f70" officeooo:paragraph-rsid="002af0fa" style:font-weight-asian="bold" style:font-weight-complex="bold"/>
    </style:style>
    <style:style style:name="P10" style:family="paragraph" style:parent-style-name="Text_20_body">
      <style:paragraph-properties fo:margin-left="0cm" fo:margin-right="0cm" fo:margin-top="0.159cm" fo:margin-bottom="0.265cm" style:contextual-spacing="false" fo:text-align="left" style:justify-single-word="false" fo:orphans="2" fo:widows="2" fo:text-indent="0cm" style:auto-text-indent="false"/>
      <style:text-properties fo:color="#002b4a" loext:opacity="100%" fo:font-weight="bold" officeooo:rsid="00963f70" style:font-weight-asian="bold" style:font-weight-complex="bold"/>
    </style:style>
    <style:style style:name="P11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normal" officeooo:rsid="00963f70" style:font-weight-asian="bold" style:font-weight-complex="bold"/>
    </style:style>
    <style:style style:name="P12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color="#002b4a" loext:opacity="100%" fo:font-weight="bold" officeooo:rsid="00963f70" style:font-weight-asian="bold" style:font-weight-complex="bold"/>
    </style:style>
    <style:style style:name="P13" style:family="paragraph" style:parent-style-name="Heading_20_2">
      <style:text-properties officeooo:rsid="0037f6ed" officeooo:paragraph-rsid="0037f6ed"/>
    </style:style>
    <style:style style:name="P14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normal"/>
    </style:style>
    <style:style style:name="P15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</style:style>
    <style:style style:name="P16" style:family="paragraph" style:parent-style-name="Table_20_Heading">
      <style:paragraph-properties fo:margin-left="0cm" fo:margin-right="0cm" fo:margin-top="0cm" fo:margin-bottom="0cm" style:contextual-spacing="false" fo:text-indent="0cm" style:auto-text-indent="false"/>
    </style:style>
    <style:style style:name="P17" style:family="paragraph" style:parent-style-name="Table_20_Contents">
      <style:paragraph-properties fo:margin-left="0cm" fo:margin-right="0cm" fo:margin-top="0cm" fo:margin-bottom="0cm" style:contextual-spacing="false" fo:text-indent="0cm" style:auto-text-indent="false"/>
    </style:style>
    <style:style style:name="P18" style:family="paragraph" style:parent-style-name="Table_20_Contents">
      <style:paragraph-properties fo:margin-left="0cm" fo:margin-right="0cm" fo:text-indent="0cm" style:auto-text-indent="false"/>
      <style:text-properties fo:font-size="2pt" style:font-size-asian="2pt" style:font-size-complex="2pt"/>
    </style:style>
    <style:style style:name="P19" style:family="paragraph" style:parent-style-name="Table_20_Contents">
      <style:paragraph-properties fo:margin-left="0cm" fo:margin-right="0cm" fo:margin-top="0cm" fo:margin-bottom="0cm" style:contextual-spacing="false"/>
    </style:style>
    <style:style style:name="P20" style:family="paragraph" style:parent-style-name="Text_20_body">
      <style:paragraph-properties fo:margin-left="0cm" fo:margin-right="0cm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normal"/>
    </style:style>
    <style:style style:name="P21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normal" officeooo:paragraph-rsid="00126486"/>
    </style:style>
    <style:style style:name="P22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font-size="14pt" fo:letter-spacing="normal" fo:font-style="normal" fo:font-weight="normal" officeooo:paragraph-rsid="00126486"/>
    </style:style>
    <style:style style:name="P23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officeooo:paragraph-rsid="00126486"/>
    </style:style>
    <style:style style:name="P24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officeooo:paragraph-rsid="0044237d"/>
    </style:style>
    <style:style style:name="P25" style:family="paragraph" style:parent-style-name="Heading_20_2">
      <style:text-properties officeooo:rsid="0046568c" officeooo:paragraph-rsid="0046568c"/>
    </style:style>
    <style:style style:name="P26" style:family="paragraph" style:parent-style-name="Heading_20_2">
      <style:text-properties officeooo:rsid="0035f744" officeooo:paragraph-rsid="0035f744"/>
    </style:style>
    <style:style style:name="P27" style:family="paragraph" style:parent-style-name="Heading_20_3">
      <style:paragraph-properties fo:margin-top="0.199cm" fo:margin-bottom="0.21cm" style:contextual-spacing="true" fo:line-height="115%" fo:text-align="left" style:justify-single-word="false"/>
      <style:text-properties fo:color="#002b4a" loext:opacity="100%" style:font-name="Atkinson Hyperlegible" fo:font-weight="bold" style:font-name-asian="Atkinson Hyperlegible" style:font-size-asian="14pt" style:font-weight-asian="bold" style:font-name-complex="Atkinson Hyperlegible" style:font-size-complex="18pt" style:font-weight-complex="bold"/>
    </style:style>
    <style:style style:name="P28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normal" officeooo:rsid="00858b08" officeooo:paragraph-rsid="00126486"/>
    </style:style>
    <style:style style:name="P29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normal" officeooo:rsid="002ba211" officeooo:paragraph-rsid="002ba211"/>
    </style:style>
    <style:style style:name="P30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bold" officeooo:paragraph-rsid="00126486"/>
    </style:style>
    <style:style style:name="P31" style:family="paragraph" style:parent-style-name="Heading_20_2">
      <style:text-properties officeooo:paragraph-rsid="00126486"/>
    </style:style>
    <style:style style:name="P32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bold" officeooo:rsid="00858b08" officeooo:paragraph-rsid="00126486" style:font-weight-asian="bold" style:font-weight-complex="bold"/>
    </style:style>
    <style:style style:name="P33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normal" officeooo:rsid="002ba211" officeooo:paragraph-rsid="00126486"/>
    </style:style>
    <style:style style:name="P34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language="es" fo:country="ES" officeooo:paragraph-rsid="00126486"/>
    </style:style>
    <style:style style:name="P35" style:family="paragraph" style:parent-style-name="Heading_20_3">
      <style:paragraph-properties fo:text-align="left" style:justify-single-word="false"/>
      <style:text-properties fo:language="es" fo:country="ES"/>
    </style:style>
    <style:style style:name="P36" style:family="paragraph" style:parent-style-name="Creagal_20_Cabecera_20_Derecha">
      <style:paragraph-properties fo:text-align="left" style:justify-single-word="false"/>
      <style:text-properties fo:font-size="11pt" fo:language="es" fo:country="ES" style:font-size-asian="11pt" style:font-size-complex="11pt"/>
    </style:style>
    <style:style style:name="P37" style:family="paragraph" style:parent-style-name="Creagal_20_Cabecera_20_Derecha">
      <style:paragraph-properties fo:text-align="left" style:justify-single-word="false"/>
      <style:text-properties officeooo:paragraph-rsid="001417db"/>
    </style:style>
    <style:style style:name="P38" style:family="paragraph" style:parent-style-name="Creagal_20_Cabecera_20_Derecha">
      <style:paragraph-properties fo:text-align="left" style:justify-single-word="false"/>
      <style:text-properties fo:color="#002b4a" loext:opacity="100%" style:font-name="Atkinson Hyperlegible1" fo:font-size="10pt" fo:language="es" fo:country="ES" officeooo:rsid="00096b32" officeooo:paragraph-rsid="001417db" style:font-size-asian="10pt" style:font-size-complex="10pt"/>
    </style:style>
    <style:style style:name="P39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20bd4c"/>
    </style:style>
    <style:style style:name="P40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0a6aa2"/>
    </style:style>
    <style:style style:name="T1" style:family="text">
      <style:text-properties fo:color="#ffffff" loext:opacity="100%" fo:font-family="'Atkinson Hyperlegible'" style:font-pitch="variable" fo:font-size="28pt" fo:font-weight="bold" officeooo:rsid="000d33d8" style:font-size-asian="28pt" style:font-weight-asian="bold" style:font-size-complex="28pt" style:font-weight-complex="bold"/>
    </style:style>
    <style:style style:name="T2" style:family="text">
      <style:text-properties fo:color="#ffffff" loext:opacity="100%" fo:font-family="'Atkinson Hyperlegible'" style:font-pitch="variable" fo:font-size="28pt" fo:font-weight="bold" officeooo:rsid="001c40ba" style:font-size-asian="28pt" style:font-weight-asian="bold" style:font-size-complex="28pt" style:font-weight-complex="bold"/>
    </style:style>
    <style:style style:name="T3" style:family="text">
      <style:text-properties officeooo:rsid="00794ae7"/>
    </style:style>
    <style:style style:name="T4" style:family="text">
      <style:text-properties officeooo:rsid="0026fed0"/>
    </style:style>
    <style:style style:name="T5" style:family="text">
      <style:text-properties officeooo:rsid="00795c13"/>
    </style:style>
    <style:style style:name="T6" style:family="text">
      <style:text-properties fo:font-variant="normal" fo:text-transform="none" style:font-name="Atkinson" fo:letter-spacing="normal" fo:font-style="normal" fo:font-weight="normal"/>
    </style:style>
    <style:style style:name="T7" style:family="text">
      <style:text-properties officeooo:rsid="002af0fa"/>
    </style:style>
    <style:style style:name="T8" style:family="text">
      <style:text-properties officeooo:rsid="00431023"/>
    </style:style>
    <style:style style:name="T9" style:family="text">
      <style:text-properties fo:font-variant="normal" fo:text-transform="none" fo:color="#002b4a" loext:opacity="100%" style:font-name="Atkinson" fo:letter-spacing="normal" fo:font-style="normal" fo:font-weight="normal"/>
    </style:style>
    <style:style style:name="T10" style:family="text">
      <style:text-properties fo:font-variant="normal" fo:text-transform="none" fo:color="#002b4a" loext:opacity="100%" style:font-name="Atkinson" fo:letter-spacing="normal" fo:font-style="normal" fo:font-weight="normal" officeooo:rsid="004609f4"/>
    </style:style>
    <style:style style:name="T11" style:family="text">
      <style:text-properties fo:font-variant="normal" fo:text-transform="none" fo:color="#002b4a" loext:opacity="100%" style:font-name="Atkinson" fo:letter-spacing="normal" fo:font-style="normal" fo:font-weight="normal" officeooo:rsid="0044237d"/>
    </style:style>
    <style:style style:name="T12" style:family="text">
      <style:text-properties officeooo:rsid="002ba211"/>
    </style:style>
    <style:style style:name="T13" style:family="text">
      <style:text-properties officeooo:rsid="00858b08" style:font-weight-asian="bold" style:font-weight-complex="bold"/>
    </style:style>
    <style:style style:name="T14" style:family="text">
      <style:text-properties fo:font-variant="normal" fo:text-transform="none" fo:color="#002b4a" loext:opacity="100%" style:font-name="Atkinson" fo:letter-spacing="normal" fo:font-style="normal" fo:font-weight="normal" officeooo:rsid="002ba211"/>
    </style:style>
    <style:style style:name="T15" style:family="text">
      <style:text-properties officeooo:rsid="003d408e"/>
    </style:style>
    <style:style style:name="T16" style:family="text">
      <style:text-properties fo:font-variant="normal" fo:text-transform="none" fo:color="#002b4a" loext:opacity="100%" style:font-name="Atkinson" fo:letter-spacing="normal" fo:font-style="normal" fo:font-weight="bold" style:font-weight-asian="bold" style:font-weight-complex="bold"/>
    </style:style>
    <style:style style:name="T17" style:family="text">
      <style:text-properties officeooo:rsid="0099ba3f"/>
    </style:style>
    <style:style style:name="T18" style:family="text">
      <style:text-properties officeooo:rsid="001b3151"/>
    </style:style>
    <style:style style:name="T19" style:family="text">
      <style:text-properties fo:color="#000000" loext:opacity="100%" style:font-name="Atkinson Hyperlegible1" fo:font-size="10pt" fo:language="es" fo:country="ES" fo:font-style="normal" officeooo:rsid="001fbfb5" style:font-size-asian="10pt" style:font-style-asian="normal" style:font-size-complex="10pt" style:font-style-complex="normal"/>
    </style:style>
    <style:style style:name="T20" style:family="text">
      <style:text-properties fo:color="#000000" loext:opacity="100%" style:font-name="Atkinson Hyperlegible1" fo:font-size="10pt" fo:language="es" fo:country="ES" fo:font-style="normal" officeooo:rsid="001417db" style:font-size-asian="10pt" style:font-style-asian="normal" style:font-size-complex="10pt" style:font-style-complex="normal"/>
    </style:style>
    <style:style style:name="T21" style:family="text">
      <style:text-properties fo:language="es" fo:country="ES"/>
    </style:style>
    <style:style style:name="T22" style:family="text">
      <style:text-properties fo:font-size="10pt" fo:language="es" fo:country="ES" officeooo:rsid="00096b32" style:font-size-asian="10pt" style:font-size-complex="10pt"/>
    </style:style>
    <style:style style:name="T23" style:family="text">
      <style:text-properties fo:font-size="10pt" fo:language="es" fo:country="ES" officeooo:rsid="001fbfb5" style:font-size-asian="10pt" style:font-size-complex="10pt"/>
    </style:style>
    <style:style style:name="T24" style:family="text">
      <style:text-properties fo:font-size="10pt" fo:language="es" fo:country="ES" officeooo:rsid="0015e12c" style:font-size-asian="10pt" style:font-size-complex="10pt"/>
    </style:style>
    <style:style style:name="T25" style:family="text">
      <style:text-properties fo:font-size="10pt" fo:language="es" fo:country="ES" officeooo:rsid="001627d0" style:font-size-asian="10pt" style:font-size-complex="10pt"/>
    </style:style>
    <style:style style:name="T26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27" style:family="text">
      <style:text-properties fo:font-size="10pt" fo:language="es" fo:country="ES" officeooo:rsid="000b6707" style:font-size-asian="10pt" style:font-size-complex="10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-content" style:horizontal-pos="center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top="0.199cm" fo:margin-bottom="0.199cm" style:wrap="parallel" style:number-wrapped-paragraphs="no-limit" style:wrap-contour="false" style:vertical-pos="from-top" style:vertical-rel="paragraph-content" style:horizontal-pos="center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5" style:family="graphic" style:parent-style-name="Graphics">
      <style:graphic-properties fo:margin-top="0.199cm" fo:margin-bottom="0.199cm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6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7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8" style:family="graphic" style:parent-style-name="Graphics">
      <style:graphic-properties fo:margin-top="1cm" fo:margin-bottom="1cm" style:wrap="non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9" style:family="graphic" style:parent-style-name="Graphics">
      <style:graphic-properties style:run-through="foreground" style:wrap="non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8" draw:name="Imagen2" text:anchor-type="page" text:anchor-page-number="1" svg:x="2.007cm" svg:y="5.636cm" svg:width="17cm" svg:height="7.939cm" draw:z-index="16">
        <draw:image xlink:href="Pictures/10000000000003E8000002059015B1F9.jpg" xlink:type="simple" xlink:show="embed" xlink:actuate="onLoad" draw:mime-type="image/jpeg"/>
      </draw:frame>
      <draw:frame draw:style-name="fr9" draw:name="Imagen5" text:anchor-type="page" text:anchor-page-number="3" svg:x="4.972cm" svg:y="7.034cm" svg:width="4.415cm" svg:height="4.216cm" draw:z-index="20">
        <draw:image xlink:href="Pictures/100000010000009B00000094C79D6709.png" xlink:type="simple" xlink:show="embed" xlink:actuate="onLoad" draw:mime-type="image/png"/>
      </draw:frame>
      <draw:frame draw:style-name="fr9" draw:name="Imagen6" text:anchor-type="page" text:anchor-page-number="3" svg:x="10.142cm" svg:y="7.008cm" svg:width="4.304cm" svg:height="4.221cm" draw:z-index="21">
        <draw:image xlink:href="Pictures/100000010000009C00000099E2B1E5F5.png" xlink:type="simple" xlink:show="embed" xlink:actuate="onLoad" draw:mime-type="image/png"/>
      </draw:frame>
      <text:p text:style-name="P1"><text:span text:style-name="T1">RESUM</text:span><text:span text:style-name="T2">EN</text:span><text:span text:style-name="T1"> DE CONT</text:span><text:span text:style-name="T2">EN</text:span><text:span text:style-name="T1">IDOS</text:span></text:p>
      <text:p text:style-name="Standard"/>
      <text:p text:style-name="Standard"/>
      <text:table-of-content text:style-name="Sect1" text:protected="true" text:name="Sumario1">
        <text:table-of-content-source text:outline-level="3">
          <text:index-title-template text:style-name="Contents_20_Heading">Índice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Sumario1_Head" text:protected="true">
            <text:p text:style-name="Contents_20_Heading">Índice</text:p>
          </text:index-title>
          <text:p text:style-name="P2"><text:a xlink:type="simple" xlink:href="#__RefHeading___Toc2560_1444636665" text:style-name="Index_20_Link" text:visited-style-name="Index_20_Link">LA GRAN AVENTURA DECIMAL<text:tab/>2</text:a></text:p>
          <text:p text:style-name="P3"><text:a xlink:type="simple" xlink:href="#__RefHeading___Toc1633_2769700528" text:style-name="Index_20_Link" text:visited-style-name="Index_20_Link">Decimales, ¿para qué?<text:tab/>2</text:a></text:p>
          <text:p text:style-name="P4"><text:a xlink:type="simple" xlink:href="#__RefHeading___Toc2896_1444636665" text:style-name="Index_20_Link" text:visited-style-name="Index_20_Link">Definición de número decimal<text:tab/>2</text:a></text:p>
          <text:p text:style-name="P3"><text:a xlink:type="simple" xlink:href="#__RefHeading___Toc2898_1444636665" text:style-name="Index_20_Link" text:visited-style-name="Index_20_Link">Cómo se ordenan<text:tab/>3</text:a></text:p>
          <text:p text:style-name="P3"><text:a xlink:type="simple" xlink:href="#__RefHeading___Toc2934_1444636665" text:style-name="Index_20_Link" text:visited-style-name="Index_20_Link">Cómo se leen los decimales<text:tab/>3</text:a></text:p>
          <text:p text:style-name="P3"><text:a xlink:type="simple" xlink:href="#__RefHeading___Toc2902_1444636665" text:style-name="Index_20_Link" text:visited-style-name="Index_20_Link">Cómo se descomponen<text:tab/>3</text:a></text:p>
          <text:p text:style-name="P3"><text:a xlink:type="simple" xlink:href="#__RefHeading___Toc2936_1444636665" text:style-name="Index_20_Link" text:visited-style-name="Index_20_Link">Cómo se representan en la recta<text:tab/>4</text:a></text:p>
          <text:p text:style-name="P3"><text:a xlink:type="simple" xlink:href="#__RefHeading___Toc594_1863346251" text:style-name="Index_20_Link" text:visited-style-name="Index_20_Link">Redondeo<text:tab/>4</text:a></text:p>
          <text:p text:style-name="P3"><text:a xlink:type="simple" xlink:href="#__RefHeading___Toc596_1863346251" text:style-name="Index_20_Link" text:visited-style-name="Index_20_Link">Decimal – porcentaje – Fracción<text:tab/>5</text:a></text:p>
          <text:p text:style-name="P3"><text:a xlink:type="simple" xlink:href="#__RefHeading___Toc2938_1444636665" text:style-name="Index_20_Link" text:visited-style-name="Index_20_Link">Operaciones<text:tab/>5</text:a></text:p>
          <text:p text:style-name="P4"><text:a xlink:type="simple" xlink:href="#__RefHeading___Toc2904_1444636665" text:style-name="Index_20_Link" text:visited-style-name="Index_20_Link">Cómo se suman y restan<text:tab/>5</text:a></text:p>
          <text:p text:style-name="P4"><text:a xlink:type="simple" xlink:href="#__RefHeading___Toc1647_2769700528" text:style-name="Index_20_Link" text:visited-style-name="Index_20_Link">Cómo se multiplican y dividen<text:tab/>5</text:a></text:p>
          <text:p text:style-name="P4"><text:a xlink:type="simple" xlink:href="#__RefHeading___Toc2906_1444636665" text:style-name="Index_20_Link" text:visited-style-name="Index_20_Link">Decimal entre decimal<text:tab/>6</text:a></text:p>
          <text:p text:style-name="P4"><text:a xlink:type="simple" xlink:href="#__RefHeading___Toc1651_2769700528" text:style-name="Index_20_Link" text:visited-style-name="Index_20_Link">Atribución de los recursos incorporados al documento<text:tab/>7</text:a></text:p>
        </text:index-body>
      </text:table-of-content>
      <text:p text:style-name="Standard"/>
      <text:p text:style-name="Standard"><draw:frame draw:style-name="fr1" draw:name="Imagen1 Copy 1 Copia 1" text:anchor-type="paragraph" svg:x="7.204cm" svg:y="2.078cm" svg:width="3.311cm" style:rel-width="scale" svg:height="1.051cm" style:rel-height="scale" draw:z-index="17"><draw:image xlink:href="Pictures/100000010000078000000247109E2894.png" xlink:type="simple" xlink:show="embed" xlink:actuate="onLoad" draw:mime-type="image/png"/></draw:frame></text:p>
      <text:list xml:id="list3343804125" text:style-name="Outline">
        <text:list-item>
          <text:h text:style-name="P5" text:outline-level="1"><text:bookmark-start text:name="__RefHeading___Toc2560_1444636665"/>LA GRAN AVENTURA DECIMAL<text:bookmark-end text:name="__RefHeading___Toc2560_1444636665"/></text:h>
          <text:list>
            <text:list-item>
              <text:h text:style-name="Heading_20_2" text:outline-level="2"><text:bookmark-start text:name="__RefHeading___Toc1633_2769700528"/><text:span text:style-name="T3">Decimales, </text:span><text:span text:style-name="T4">¿</text:span><text:span text:style-name="T3">para </text:span><text:span text:style-name="T5">qu</text:span><text:span text:style-name="T4">é?</text:span><text:bookmark-end text:name="__RefHeading___Toc1633_2769700528"/></text:h>
            </text:list-item>
          </text:list>
        </text:list-item>
      </text:list>
      <text:p text:style-name="Normal">¿Para qué usamos los números decimales? ¿Para qué nos sirven?</text:p>
      <text:p text:style-name="Normal">Además del dinero, los números decimales se usan para medir distancias, tiempo, cantidades, pesos, y volúmenes.</text:p>
      <text:p text:style-name="Normal">Por ejemplo:</text:p>
      <text:list text:style-name="L1">
        <text:list-item>
          <text:p text:style-name="P6">El trayecto a recorrer para cruzar la ría es de 35,6 Km.</text:p>
        </text:list-item>
        <text:list-item>
          <text:p text:style-name="P6">Se tarda 1,5 horas en comer cada día.</text:p>
        </text:list-item>
        <text:list-item>
          <text:p text:style-name="P6">Cruzar en barco la ría de Vigo cuesta 35,75 euros.</text:p>
        </text:list-item>
      </text:list>
      <text:p text:style-name="Normal">Parece que es interesante esto de los decimales... ¡Empecemos despacio !</text:p>
      <text:p text:style-name="Normal">Las milésimas se emplean para mediciones muy exactas.  Nuestra moneda, los euros, solo lleguen a la centésima</text:p>
      <text:p text:style-name="Normal">Pero es bueno que sepas que las milésimas existen y cómo trabajar con ellas.</text:p>
      <text:list text:continue-list="list3343804125" text:style-name="Outline">
        <text:list-item>
          <text:list>
            <text:list-item>
              <text:list>
                <text:list-item>
                  <text:h text:style-name="P7" text:outline-level="3"><text:bookmark-start text:name="__RefHeading___Toc2896_1444636665"/>Definición de número decimal<text:bookmark-end text:name="__RefHeading___Toc2896_1444636665"/></text:h>
                </text:list-item>
              </text:list>
            </text:list-item>
          </text:list>
        </text:list-item>
      </text:list>
      <text:p text:style-name="Normal">Un número decimal es el que tiene una parte entera y una decimal separadas entre sí por una coma. </text:p>
      <text:p text:style-name="P8">Parte entera</text:p>
      <text:p text:style-name="P9">Está a la izquierda de la coma.</text:p>
      <text:p text:style-name="P10"><text:span text:style-name="Strong_20_Emphasis"><text:span text:style-name="T6">Ejemplo:</text:span></text:span><text:span text:style-name="T6"> en el caso del número 4,5 la parte entera es 4.</text:span></text:p>
      <text:p text:style-name="P8"><text:span text:style-name="T7">Parte</text:span> decimal</text:p>
      <text:p text:style-name="P9">Está a la derecha de la coma.</text:p>
      <text:p text:style-name="P10"><text:span text:style-name="Strong_20_Emphasis"><text:span text:style-name="T6">Ejemplo:</text:span></text:span><text:span text:style-name="T6"> en el caso del número 4,5 la parte decimal es el 5.</text:span></text:p>
      <text:p text:style-name="P9">En algunos países se utiliza la coma para separar los miles y el punto para los decimales, pero no es nuestro caso.</text:p>
      <text:p text:style-name="P11">Nosotros usaremos siempre la coma para <text:span text:style-name="T8">separar</text:span> la parte decimal.</text:p>
      <text:p text:style-name="P12"/>
      <text:list text:continue-numbering="true" text:style-name="Outline">
        <text:list-item>
          <text:list>
            <text:list-item>
              <text:h text:style-name="P13" text:outline-level="2"><text:bookmark-start text:name="__RefHeading___Toc2898_1444636665"/><text:soft-page-break/>Cómo se ordenan<text:bookmark-end text:name="__RefHeading___Toc2898_1444636665"/></text:h>
            </text:list-item>
          </text:list>
        </text:list-item>
      </text:list>
      <text:p text:style-name="P14">Igual que ocurre con los números naturales, las cifras decimales tienen un valor por el lugar que ocupan a la derecha de la coma.</text:p>
      <text:p text:style-name="P15"><text:span text:style-name="T9">La primera representa</text:span><text:span text:style-name="Strong_20_Emphasis"><text:span text:style-name="T9"> la décima</text:span></text:span><text:span text:style-name="T9"> parte de la unidad.</text:span></text:p>
      <text:p text:style-name="P15"><text:span text:style-name="T9">La segunda representa </text:span><text:span text:style-name="Strong_20_Emphasis"><text:span text:style-name="T9">la centésima</text:span></text:span><text:span text:style-name="T9"> parte de la unidad, o </text:span><text:span text:style-name="Strong_20_Emphasis"><text:span text:style-name="T9">la décima de la décima</text:span></text:span><text:span text:style-name="T9">.</text:span></text:p>
      <text:p text:style-name="P14">Y así sucesivamente: milésima, diezmilésima, cienmilésima, millonésima...</text:p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header-rows>
          <table:table-row table:style-name="Tabla1.1">
            <table:table-cell table:style-name="Tabla1.A1" office:value-type="string">
              <text:p text:style-name="P16">Unidad</text:p>
            </table:table-cell>
            <table:table-cell table:style-name="Tabla1.A1" office:value-type="string">
              <text:p text:style-name="P16">Décima</text:p>
            </table:table-cell>
            <table:table-cell table:style-name="Tabla1.A1" office:value-type="string">
              <text:p text:style-name="P16">Centésima</text:p>
            </table:table-cell>
            <table:table-cell table:style-name="Tabla1.A1" office:value-type="string">
              <text:p text:style-name="P16">Milésima</text:p>
            </table:table-cell>
          </table:table-row>
        </table:table-header-rows>
        <table:table-row table:style-name="Tabla1.1">
          <table:table-cell table:style-name="Tabla1.A2" office:value-type="string">
            <text:p text:style-name="P17">4,</text:p>
          </table:table-cell>
          <table:table-cell table:style-name="Tabla1.A2" office:value-type="string">
            <text:p text:style-name="P17">5</text:p>
          </table:table-cell>
          <table:table-cell table:style-name="Tabla1.A2" office:value-type="string">
            <text:p text:style-name="P18"/>
          </table:table-cell>
          <table:table-cell table:style-name="Tabla1.A2" office:value-type="string">
            <text:p text:style-name="P18"/>
          </table:table-cell>
        </table:table-row>
        <table:table-row table:style-name="Tabla1.1">
          <table:table-cell table:style-name="Tabla1.A3" office:value-type="string">
            <text:p text:style-name="P17">4,</text:p>
          </table:table-cell>
          <table:table-cell table:style-name="Tabla1.A3" office:value-type="string">
            <text:p text:style-name="P17">0</text:p>
          </table:table-cell>
          <table:table-cell table:style-name="Tabla1.A3" office:value-type="string">
            <text:p text:style-name="P17">5</text:p>
          </table:table-cell>
          <table:table-cell table:style-name="Tabla1.A3" office:value-type="string">
            <text:p text:style-name="P18"/>
          </table:table-cell>
        </table:table-row>
        <table:table-row table:style-name="Tabla1.1">
          <table:table-cell table:style-name="Tabla1.A2" office:value-type="string">
            <text:p text:style-name="P17">4,</text:p>
          </table:table-cell>
          <table:table-cell table:style-name="Tabla1.A2" office:value-type="string">
            <text:p text:style-name="P17">0</text:p>
          </table:table-cell>
          <table:table-cell table:style-name="Tabla1.A2" office:value-type="string">
            <text:p text:style-name="P17">0</text:p>
          </table:table-cell>
          <table:table-cell table:style-name="Tabla1.A2" office:value-type="string">
            <text:p text:style-name="P19">5</text:p>
          </table:table-cell>
        </table:table-row>
      </table:table>
      <text:p text:style-name="P20">Cinco décimas valen diez veces más que cinco centésimas.</text:p>
      <text:list text:continue-numbering="true" text:style-name="Outline">
        <text:list-item>
          <text:list>
            <text:list-item>
              <text:h text:style-name="Heading_20_2" text:outline-level="2"><text:bookmark-start text:name="__RefHeading___Toc2934_1444636665"/>Cómo se leen los decimales<text:bookmark-end text:name="__RefHeading___Toc2934_1444636665"/></text:h>
            </text:list-item>
          </text:list>
        </text:list-item>
      </text:list>
      <text:p text:style-name="P21"><text:span text:style-name="T7">L</text:span>o más fácil es indicar el número de la parte entera, coma y número de parte decimal. </text:p>
      <text:p text:style-name="P14">Por ejemplo: 123,456 sería ciento veintitrés unidades (123) coma cuatrocientos cincuenta y seis (456). </text:p>
      <text:p text:style-name="P14">Existe una forma de leerlos mucho más precisa y técnica, que debemos practicar y aprender. Se trata simplemente de indicar la parte entera como unidades y la parte decimal nombrarla teniendo en cuenta dónde cae el último número decimal. De esta forma, el ejemplo anterior sería.</text:p>
      <text:p text:style-name="P14">123 unidades y 456 milésimas, puesto que el 6 coincide con la milésima. </text:p>
      <text:list text:continue-numbering="true" text:style-name="Outline">
        <text:list-item>
          <text:list>
            <text:list-item>
              <text:h text:style-name="Heading_20_2" text:outline-level="2"><text:bookmark-start text:name="__RefHeading___Toc2902_1444636665"/>Cómo se descomponen<text:bookmark-end text:name="__RefHeading___Toc2902_1444636665"/></text:h>
            </text:list-item>
          </text:list>
        </text:list-item>
      </text:list>
      <text:p text:style-name="P15"><text:span text:style-name="T9">Si tomamos un número cualquiera, por ejemplo,</text:span><text:span text:style-name="Strong_20_Emphasis"><text:span text:style-name="T9">123,456 </text:span></text:span><text:span text:style-name="T9">y lo descomponemos, obtendremos:</text:span></text:p>
      <text:p text:style-name="P22"><draw:frame draw:style-name="fr2" draw:name="Imaxe9" text:anchor-type="char" svg:y="0cm" svg:width="9.26cm" svg:height="1.593cm" draw:z-index="1"><draw:image xlink:href="Pictures/100000000000019700000046F4D3BF3F.png" xlink:type="simple" xlink:show="embed" xlink:actuate="onLoad" draw:mime-type="image/png"/></draw:frame></text:p>
      <text:p text:style-name="P22"><text:soft-page-break/></text:p>
      <text:p text:style-name="P14">Este número se descompone en:</text:p>
      <text:p text:style-name="P15"><text:span text:style-name="Strong_20_Emphasis"><text:span text:style-name="T9">1 centena+2 decenas+3 unidades+ 4 décimas + 5 centésimas + 6 milésimas</text:span></text:span><text:span text:style-name="T9">.</text:span></text:p>
      <text:p text:style-name="P14">O bien:</text:p>
      <text:p text:style-name="P15"><text:span text:style-name="Strong_20_Emphasis"><text:span text:style-name="T9">100 + 20 + 3+ 0,4 + 0,05 + 0,006</text:span></text:span></text:p>
      <text:list text:continue-numbering="true" text:style-name="Outline">
        <text:list-item>
          <text:list>
            <text:list-item>
              <text:h text:style-name="Heading_20_2" text:outline-level="2"><text:bookmark-start text:name="__RefHeading___Toc2936_1444636665"/><text:span text:style-name="Strong_20_Emphasis">Cómo se representan en la recta</text:span><text:bookmark-end text:name="__RefHeading___Toc2936_1444636665"/></text:h>
            </text:list-item>
          </text:list>
        </text:list-item>
      </text:list>
      <text:p text:style-name="P15"><text:span text:style-name="Strong_20_Emphasis"><text:span text:style-name="T9">Para representar una cantidad en décimas se divide la unidad en 10 partes iguales.</text:span></text:span></text:p>
      <text:p text:style-name="P15"><text:span text:style-name="Strong_20_Emphasis"><text:span text:style-name="T9">En esta imagen puedes ver 0,1 y las siguientes décimas.</text:span></text:span></text:p>
      <text:p text:style-name="P23"><draw:frame draw:style-name="fr3" draw:name="Imagen3" text:anchor-type="paragraph" svg:x="0.252cm" svg:y="0.092cm" svg:width="17cm" svg:height="3.496cm" draw:z-index="18"><draw:image xlink:href="Pictures/1000000000000402000000D3D1422EC2.jpg" xlink:type="simple" xlink:show="embed" xlink:actuate="onLoad" draw:mime-type="image/jpeg"/></draw:frame><text:span text:style-name="Strong_20_Emphasis"><text:span text:style-name="T9">Si quieres representar 1,1 tendrás que dividir el segmento de recta que hay entre el 1 y el 2 del mismo modo. Y así sucesivamente.</text:span></text:span></text:p>
      <text:p text:style-name="P23"><text:span text:style-name="Strong_20_Emphasis"><text:span text:style-name="T9">Para representar una cantidad en centésimas se divide la unidad en 100 partes iguales.</text:span></text:span></text:p>
      <text:p text:style-name="P23"><text:span text:style-name="Strong_20_Emphasis"><text:span text:style-name="T9">En esta imagen puedes ver 0,01 y las siguientes centésimas.</text:span></text:span></text:p>
      <text:p text:style-name="P23"><draw:frame draw:style-name="fr3" draw:name="Imagen4" text:anchor-type="paragraph" svg:x="-0.293cm" svg:y="0.247cm" svg:width="17cm" svg:height="3.512cm" draw:z-index="19"><draw:image xlink:href="Pictures/1000000000000402000000D40B311E44.jpg" xlink:type="simple" xlink:show="embed" xlink:actuate="onLoad" draw:mime-type="image/jpeg"/></draw:frame><text:span text:style-name="Strong_20_Emphasis"><text:span text:style-name="T9">Si quieres representar 1,01 tendrás que dividir el segmento de recta que hay entre el 1 y el 2 del mismo modo. Y así sucesivamente.</text:span></text:span></text:p>
      <text:list text:continue-numbering="true" text:style-name="Outline">
        <text:list-item>
          <text:list>
            <text:list-item>
              <text:h text:style-name="Heading_20_2" text:outline-level="2"><text:bookmark-start text:name="__RefHeading___Toc594_1863346251"/><text:span text:style-name="Strong_20_Emphasis">Redondeo</text:span><text:bookmark-end text:name="__RefHeading___Toc594_1863346251"/></text:h>
            </text:list-item>
          </text:list>
        </text:list-item>
      </text:list>
      <text:p text:style-name="P23"><text:span text:style-name="Strong_20_Emphasis"><text:span text:style-name="T9">El redondeo consiste en cambiar un número por otro que tiene como última/as cifra un cero/s </text:span></text:span><text:span text:style-name="Strong_20_Emphasis"><text:span text:style-name="T10">intentando que el resultado sea lo más cercano posible</text:span></text:span><text:span text:style-name="Strong_20_Emphasis"><text:span text:style-name="T9">. Por ejemplo, 399 se suele redondear a 400.</text:span></text:span></text:p>
      <text:p text:style-name="P23"><text:span text:style-name="Strong_20_Emphasis"><text:span text:style-name="T9">Por ejemplo, redondear 7,28 hasta la décima daría como resultado 7,30.</text:span></text:span></text:p>
      <text:p text:style-name="P23"><text:soft-page-break/><text:span text:style-name="Strong_20_Emphasis"><text:span text:style-name="T9">Para redondear </text:span></text:span><text:span text:style-name="Strong_20_Emphasis"><text:span text:style-name="T11">se indica el decimal a cambiar y se observan el siguiente. Si es un 5 o menos (1,2,3,4,5) se redondea hacia abajo y si es un 6 o más (6, 7, 8, 9) hacia arriba.</text:span></text:span></text:p>
      <text:p text:style-name="P24"><text:span text:style-name="Strong_20_Emphasis"><text:span text:style-name="T11">Por ejemplo, 7,24 redondeado a la décima daría como resultado 7,30.</text:span></text:span></text:p>
      <text:list text:continue-numbering="true" text:style-name="Outline">
        <text:list-item>
          <text:list>
            <text:list-item>
              <text:h text:style-name="P25" text:outline-level="2"><text:bookmark-start text:name="__RefHeading___Toc596_1863346251"/>Decimal – porcentaje – Fracción<text:bookmark-end text:name="__RefHeading___Toc596_1863346251"/></text:h>
            </text:list-item>
          </text:list>
        </text:list-item>
      </text:list>
      <text:p text:style-name="P23"><text:span text:style-name="Strong_20_Emphasis"><text:span text:style-name="T9">Un porcentaje es una fracción con denominador 100. También se llama tanto por ciento.</text:span></text:span></text:p>
      <text:p text:style-name="P23"><text:span text:style-name="Strong_20_Emphasis"><text:span text:style-name="T9">Su símbolo es "%".</text:span></text:span></text:p>
      <text:p text:style-name="P23"><text:span text:style-name="Strong_20_Emphasis"><text:span text:style-name="T9">Los porcentajes se pueden representar como un número decimal.</text:span></text:span></text:p>
      <text:p text:style-name="P23"><text:span text:style-name="Strong_20_Emphasis"><text:span text:style-name="T9">Ejemplos:</text:span></text:span></text:p>
      <text:p text:style-name="P23"><text:span text:style-name="Strong_20_Emphasis"><text:span text:style-name="T9">1 % = 1/100 = 0,01 una centésima.</text:span></text:span></text:p>
      <text:p text:style-name="P23"><text:span text:style-name="Strong_20_Emphasis"><text:span text:style-name="T9">50 % = 50/100 = 0,50 = 0,5 "la mitad", "cincuenta centésimas", "cinco décimas"... </text:span></text:span></text:p>
      <text:p text:style-name="P23"><text:span text:style-name="Strong_20_Emphasis"><text:span text:style-name="T9">25 % = 25/100 = 0,25 "veinticinco centésimas",  "la cuarta parte".</text:span></text:span></text:p>
      <text:p text:style-name="P23"><text:span text:style-name="Strong_20_Emphasis"><text:span text:style-name="T9">10 % = 10/100 = 0,1 = 0,10 "diez centésimas", "una décima", "la décima parte". </text:span></text:span></text:p>
      <text:list text:continue-numbering="true" text:style-name="Outline">
        <text:list-item>
          <text:list>
            <text:list-item>
              <text:h text:style-name="P26" text:outline-level="2"><text:bookmark-start text:name="__RefHeading___Toc2938_1444636665"/>Operaciones<text:bookmark-end text:name="__RefHeading___Toc2938_1444636665"/></text:h>
              <text:list>
                <text:list-item>
                  <text:h text:style-name="P27" text:outline-level="3"><text:bookmark-start text:name="__RefHeading___Toc2904_1444636665"/>Cómo se suman y restan<text:bookmark-end text:name="__RefHeading___Toc2904_1444636665"/></text:h>
                </text:list-item>
              </text:list>
            </text:list-item>
          </text:list>
        </text:list-item>
      </text:list>
      <text:p text:style-name="P28">Como ya has visto el curso anterior, los números decimales se suman y restan igual que los naturales.</text:p>
      <text:p text:style-name="P21"><text:span text:style-name="T12">Hay que</text:span> sumar los números que tienen el mismo valor posicional, unidad con unidad, décima con décima, centésima con centésima y milésima con milésima.</text:p>
      <text:p text:style-name="P29">Ejemplos:</text:p>
      <text:p text:style-name="P30"><draw:frame draw:style-name="fr4" draw:name="Imaxe14" text:anchor-type="char" svg:y="0cm" svg:width="18.186cm" svg:height="2.872cm" draw:z-index="3"><draw:image xlink:href="Pictures/100000000000024B00000050211F7F52.png" xlink:type="simple" xlink:show="embed" xlink:actuate="onLoad" draw:mime-type="image/png"/></draw:frame><text:span text:style-name="T13">RESTAS</text:span></text:p>
      <text:p text:style-name="P28"><draw:frame draw:style-name="fr5" draw:name="Imaxe16" text:anchor-type="char" svg:x="0.492cm" svg:y="0cm" svg:width="16.843cm" svg:height="2.635cm" draw:z-index="2"><draw:image xlink:href="Pictures/1000000000000299000000689606C99E.png" xlink:type="simple" xlink:show="embed" xlink:actuate="onLoad" draw:mime-type="image/png"/></draw:frame></text:p>
      <text:p text:style-name="P21"/>
      <text:list text:continue-numbering="true" text:style-name="Outline">
        <text:list-item>
          <text:list>
            <text:list-item>
              <text:h text:style-name="P31" text:outline-level="2"/>
              <text:list>
                <text:list-item>
                  <text:h text:style-name="P27" text:outline-level="3"><text:bookmark-start text:name="__RefHeading___Toc1647_2769700528"/><text:soft-page-break/>Cómo se multiplican y dividen<text:bookmark-end text:name="__RefHeading___Toc1647_2769700528"/></text:h>
                </text:list-item>
              </text:list>
            </text:list-item>
          </text:list>
        </text:list-item>
      </text:list>
      <text:p text:style-name="P32">La unidad seguida de ceros</text:p>
      <text:p text:style-name="P23"><text:span text:style-name="T14">Para </text:span><text:span text:style-name="Strong_20_Emphasis"><text:span text:style-name="T14">multiplicar un número decimal por la unidad seguida de ceros</text:span></text:span><text:span text:style-name="T14">, se desplaza la coma a la derecha tantos lugares como ceros hay.</text:span></text:p>
      <text:p text:style-name="P33">Si no se puede desplazar más la coma por no haber más números, coloca tantos ceros como <text:span text:style-name="T15">sean necesarios</text:span>.</text:p>
      <text:p text:style-name="P23"><text:span text:style-name="Strong_20_Emphasis"><text:span text:style-name="T16">Ejemplos:</text:span></text:span></text:p>
      <text:p text:style-name="P33">3,25 x 10 = 32,5 <text:s/>Muev<text:span text:style-name="T15">e</text:span> la coma un lugar, ya que hay un cero.<text:line-break/>3,25 x 100 = 325 <text:s/>Muev<text:span text:style-name="T15">e</text:span> la coma dos lugares porque hay dos ceros.</text:p>
      <text:p text:style-name="P23"><text:span text:style-name="T14">Para </text:span><text:span text:style-name="Strong_20_Emphasis"><text:span text:style-name="T14">dividir un número decimal por la unidad seguida de ceros</text:span></text:span><text:span text:style-name="T14">, se desplaza la coma hacia la izquierda tantos lugares como ceros hay.</text:span></text:p>
      <text:p text:style-name="P33">En caso de no haber cifras se colocan ceros delante para poder seguir moviendo posiciones. </text:p>
      <text:p text:style-name="P23"><text:span text:style-name="Strong_20_Emphasis"><text:span text:style-name="T16">Ejemplos:</text:span></text:span></text:p>
      <text:p text:style-name="P21">52,1 / 10 = 5,21 una sola posición<text:line-break/>52,1 /100 = 0,521 muevo la coma dos posiciones</text:p>
      <text:list text:continue-numbering="true" text:style-name="Outline">
        <text:list-item>
          <text:list>
            <text:list-item>
              <text:list>
                <text:list-item>
                  <text:h text:style-name="P27" text:outline-level="3"><text:bookmark-start text:name="__RefHeading___Toc2906_1444636665"/>Decimal entre decimal<text:bookmark-end text:name="__RefHeading___Toc2906_1444636665"/></text:h>
                </text:list-item>
              </text:list>
            </text:list-item>
          </text:list>
        </text:list-item>
      </text:list>
      <text:p text:style-name="P21">Lo primero que debes hacer es escribir el dividendo y el divisor como de costumbre.</text:p>
      <text:p text:style-name="P21">Fíjate que el divisor l<text:span text:style-name="T17">o</text:span> convertiremos en un número natural. Para hacerlo, lo multiplicaremos por la unidad seguida de ceros, es decir, 10, 100, 1000. <text:span text:style-name="T17">E</text:span>s decir, tenemos que conseguir quitar la coma.</text:p>
      <text:p text:style-name="P21">Cuando multipliquemos el divisor por 10, 100 o 1000... debemos multiplicar también el dividendo por el mismo número, para que el cociente no varíe. Así el resultado será el correcto.</text:p>
      <text:p text:style-name="P34"><draw:frame draw:style-name="fr6" draw:name="Imagen7" text:anchor-type="paragraph" svg:x="1.445cm" svg:y="0.039cm" svg:width="13.361cm" svg:height="9.447cm" draw:z-index="22"><draw:image xlink:href="Pictures/100000000000031F00000235173E1187.png" xlink:type="simple" xlink:show="embed" xlink:actuate="onLoad" draw:mime-type="image/png"/></draw:frame><text:soft-page-break/></text:p>
      <text:list text:continue-numbering="true" text:style-name="Outline">
        <text:list-item>
          <text:list>
            <text:list-item>
              <text:list>
                <text:list-item>
                  <text:h text:style-name="P35" text:outline-level="3"><text:bookmark-start text:name="__RefHeading___Toc1651_2769700528"/>Atribución d<text:span text:style-name="T18">e lo</text:span>s recursos incorporados a<text:span text:style-name="T18">l</text:span> documento<text:bookmark-end text:name="__RefHeading___Toc1651_2769700528"/></text:h>
                </text:list-item>
              </text:list>
            </text:list-item>
          </text:list>
        </text:list-item>
      </text:list>
      <text:p text:style-name="P36">Recursos incorporados por orden de aparición <text:span text:style-name="T18">y</text:span> pá<text:span text:style-name="T18">g</text:span>ina:</text:p>
      <text:p text:style-name="P37"><text:span text:style-name="T19">Todas las imágenes son de e</text:span><text:span text:style-name="T20">laboración propia (Proyecto cREAgal). </text:span><text:a xlink:type="simple" xlink:href="https://creativecommons.org/licenses/by-nc-sa/4.0/deed.es" office:target-frame-name="_blank" xlink:show="new" text:style-name="Internet_20_link" text:visited-style-name="Visited_20_Internet_20_Link"><text:span text:style-name="T21">(CC BY-NC-SA 4.0)</text:span></text:a></text:p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9"><draw:a xlink:type="simple" xlink:href="https://creativecommons.org/licenses/by-nc-sa/4.0/deed.gl"><draw:frame draw:style-name="fr7" draw:name="HTTPS://CREATIVECOMMONS.ORG/LICENSES/BY-NC-SA/4.0/DEED.GL" text:anchor-type="paragraph" svg:x="0cm" svg:y="0.102cm" svg:width="2.586cm" svg:height="0.907cm" draw:z-index="0"><draw:image xlink:href="Pictures/100000000000017C00000085E0180CE7.png" xlink:type="simple" xlink:show="embed" xlink:actuate="onLoad" draw:mime-type="image/png"/></draw:frame></draw:a><text:span text:style-name="T22">“</text:span><text:span text:style-name="T23">Resumen de contenidos: </text:span><text:span text:style-name="T24">La gran aventura decimal</text:span><text:span text:style-name="T22">”, d</text:span><text:span text:style-name="T25">el</text:span><text:span text:style-name="T22"> proxecto </text:span><text:span text:style-name="T26">cREAgal</text:span><text:span text:style-name="T22">, </text:span><text:span text:style-name="T25">se publica</text:span><text:span text:style-name="T22"> </text:span><text:span text:style-name="T27">co</text:span><text:span text:style-name="T25">n l</text:span><text:span text:style-name="T27">a</text:span><text:span text:style-name="T22"> </text:span><text:a xlink:type="simple" xlink:href="https://creativecommons.org/licenses/by-nc-sa/4.0/deed.es" text:style-name="Internet_20_link" text:visited-style-name="Visited_20_Internet_20_Link"><text:span text:style-name="T22">Licen</text:span><text:span text:style-name="T25">ci</text:span><text:span text:style-name="T22">a Creative Commons Reco</text:span><text:span text:style-name="T25">no</text:span><text:span text:style-name="T22">c</text:span><text:span text:style-name="T25">imie</text:span><text:span text:style-name="T22">nto No-comercial Compartir igual 4.0</text:span></text:a></text:p>
      <text:p text:style-name="P4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" svg:font-family="Atkinson, Arial, Helvetica, sans-serif"/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1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style:font-name-asian="Atkinson Hyperlegible" style:font-family-asian="'Atkinson Hyperlegible'" style:font-family-generic-asian="system" style:font-pitch-asian="variable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" fo:font-family="'Atkinson Hyperlegible'" style:font-family-generic="system" style:font-pitch="variable" fo:font-size="8pt" fo:font-style="italic" style:font-name-asian="Atkinson Hyperlegible" style:font-family-asian="'Atkinson Hyperlegible'" style:font-family-generic-asian="system" style:font-pitch-asian="variable" style:font-size-asian="8pt" style:font-style-asian="italic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fo:font-weight="bold" style:font-name-asian="Atkinson Hyperlegible" style:font-family-asian="'Atkinson Hyperlegible'" style:font-family-generic-asian="system" style:font-pitch-asian="variable" style:font-size-asian="10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4472c4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007bc4" loext:opacity="100%" style:font-name="Atkinson Hyperlegible" fo:font-size="10pt" fo:language="es" fo:country="ES" fo:font-weight="bold" officeooo:paragraph-rsid="000f21ab" style:font-name-asian="Atkinson Hyperlegible" style:font-size-asian="10pt" style:font-weight-asian="bold" style:font-name-complex="Atkinson Hyperlegible" style:font-size-complex="10pt" style:font-weight-complex="bold"/>
    </style:style>
    <style:style style:name="MP2" style:family="paragraph" style:parent-style-name="Creagal_20_Cabecera_20_Derecha">
      <style:text-properties fo:color="#002b4a" loext:opacity="100%" fo:language="es" fo:country="ES"/>
    </style:style>
    <style:style style:name="MP3" style:family="paragraph" style:parent-style-name="Creagal_20_Cabecera_20_Derecha">
      <style:text-properties fo:language="es" fo:country="ES"/>
    </style:style>
    <style:style style:name="MP4" style:family="paragraph" style:parent-style-name="Cregal_20_Pie_20_de_20_Página_20_Derecha_20_Paginación">
      <style:text-properties fo:language="es" fo:country="ES"/>
    </style:style>
    <style:style style:name="MP5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P6" style:family="paragraph" style:parent-style-name="Footer">
      <style:text-properties fo:language="es" fo:country="ES"/>
    </style:style>
    <style:style style:name="MT1" style:family="text">
      <style:text-properties officeooo:rsid="001627d0"/>
    </style:style>
    <style:style style:name="MT2" style:family="text">
      <style:text-properties officeooo:rsid="001d94f3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4472c4"/>
      </style:header-style>
      <style:footer-style>
        <style:header-footer-properties fo:min-height="0.73cm" fo:margin-left="0cm" fo:margin-right="0cm" fo:margin-top="0cm" fo:background-color="transparent" style:dynamic-spacing="true" draw:fill="none" draw:fill-color="#4472c4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9"><draw:image xlink:href="Pictures/100000010000078000000247109E2894.png" xlink:type="simple" xlink:show="embed" xlink:actuate="onLoad" draw:mime-type="image/png"/></draw:frame>Resum<text:span text:style-name="MT1">en</text:span> de cont<text:span text:style-name="MT1">en</text:span>idos: La g<text:span text:style-name="MT2">ran aventura decimal</text:span></text:p>
      </style:header>
      <style:header-first>
        <text:p text:style-name="MP2"/>
        <text:p text:style-name="MP3"/>
      </style:header-first>
      <style:footer>
        <text:p text:style-name="MP4"/>
        <text:p text:style-name="MP5"><draw:frame draw:style-name="Mfr2" draw:name="Copia de Imagen1 Copy 1 Copy 2 1" text:anchor-type="paragraph" svg:x="15.494cm" svg:y="0.009cm" svg:width="1.506cm" style:rel-width="scale" svg:height="0.467cm" style:rel-height="scale" draw:z-index="15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7</text:page-number></text:p>
      </style:footer>
      <style:footer-first>
        <text:p text:style-name="MP6"/>
      </style:footer-first>
    </style:master-page>
    <style:master-page style:name="First_20_Page" style:display-name="First Page" style:page-layout-name="Mpm3" draw:style-name="Mdp1" style:next-style-name="Standard">
      <style:footer>
        <text:p text:style-name="MP6"/>
      </style:footer>
    </style:master-page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4-26T06:59:47.455458197</meta:creation-date>
    <meta:editing-cycles>59</meta:editing-cycles>
    <meta:editing-duration>PT6H9M56S</meta:editing-duration>
    <dc:date>2025-09-15T08:51:14.848328900</dc:date>
    <meta:document-statistic meta:table-count="1" meta:image-count="13" meta:object-count="0" meta:page-count="7" meta:paragraph-count="114" meta:word-count="1099" meta:character-count="6252" meta:non-whitespace-character-count="5255"/>
  </office:meta>
</office:document-meta>
</file>